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1 mei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 mei 2024 is een melding ontvangen waarvoor geen vergunningsplicht geldt voor de locatie Veldstraat 10, 5104EL Dongen. De melding is geregistreerd onder zaaknummer Z2024-00000589. De melding betreft:</text:p>
            <text:p text:style-name="common-al">- Het plaatsen van een container vanaf 1-5-2024 t-m 8/5/2024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197967</text:span><text:line-break/><text:date style:data-style-name="dag" text:fixed="true" text:date-value="2024-05-03"/><text:line-break/><text:date style:data-style-name="jaar" text:fixed="true" text:date-value="2024-05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7967</text:span><text:date style:data-style-name="nicedate" text:fixed="true" text:date-value="2024-05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7967</text:span><text:date style:data-style-name="nicedate" text:fixed="true" text:date-value="2024-05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34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4-00000589</meta:user-defined>
    <meta:user-defined meta:name="DCTERMS.abstract">Veldstraat 10, 5104EL Dongen</meta:user-defined>
    <dc:language>nl</dc:language>
    <meta:user-defined meta:name="OVERHEIDop.locatietype/OVERHEIDop.gebiedsmarkering">Punt</meta:user-defined>
    <meta:user-defined meta:name="DC.title">Ontvangst melding, : 1 mei 2024</meta:user-defined>
    <meta:user-defined meta:name="DCTERMS.W3CDTF/DCTERMS.available">2024-05-03</meta:user-defined>
    <meta:user-defined meta:name="DCTERMS.W3CDTF/OVERHEIDop.jaargang">2024</meta:user-defined>
    <meta:user-defined meta:name="OVERHEIDop.publicationIssue">197967</meta:user-defined>
    <meta:user-defined meta:name="OVERHEIDop.GmbID/DC.identifier">gmb-2024-197967</meta:user-defined>
    <meta:user-defined meta:name="OVERHEIDop.versieInformatie"/>
  </office:meta>
</office:document-meta>
</file>