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Trije Terpen, tegenover Bauwert 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-04-2024 hebben burgemeester en wethouders van de gemeente Noardeast-Fryslân een aanvraag ontvangen voor een omgevingsvergunning op locatie Trije Terpen, tegenover Bauwert 2 te Dokkum. De aanvraag is geregistreerd onder zaaknummer 2024-100335. De aanvraag betreft het plaatsen van een ballenvanger op de speelplaat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7947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947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7947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00335</meta:user-defined>
    <meta:user-defined meta:name="DCTERMS.abstract">Aanvraag omgevingsvergunning voor het plaatsen van een ballenvanger op de speelplaats op locatie Trije Terpen, tegenover Bauwert 2 te Dokkum</meta:user-defined>
    <dc:language>nl</dc:language>
    <meta:user-defined meta:name="OVERHEIDop.locatietype/OVERHEIDop.gebiedsmarkering">Vlak</meta:user-defined>
    <meta:user-defined meta:name="DC.title">Ontvangst aanvraag omgevingsvergunning Trije Terpen, tegenover Bauwert 2 te Dokkum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7947</meta:user-defined>
    <meta:user-defined meta:name="OVERHEIDop.GmbID/DC.identifier">gmb-2024-197947</meta:user-defined>
    <meta:user-defined meta:name="OVERHEIDop.versieInformatie"/>
  </office:meta>
</office:document-meta>
</file>