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uropees Parlementsverkiezing op donderdag 6 juni 2024 in de gemeente Dong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donderdag 6 juni 2024 is de Europees Parlementsverkiezing. U krijgt een stempas waarmee u in Dongen kunt stemmen als u op 23 april 2024 in de gemeente Dongen staat ingeschreven en recht heeft om te stemmen. </text:p>
            <text:p text:style-name="al">In onderstaande openbare kennisgeving leest u:</text:p>
            <text:list text:style-name="id1-3-2-2-1-4">
              <text:list-item text:style-override="id1-3-2-2-1-4-1">
                <text:number>•</text:number>
                <text:p text:style-name="al">Hoe u een vervangende stempas kunt aanvragen.</text:p>
              </text:list-item>
              <text:list-item text:style-override="id1-3-2-2-1-4-2">
                <text:number>•</text:number>
                <text:p text:style-name="al">Hoe u iemand anders voor u kunt laten stemmen.</text:p>
              </text:list-item>
              <text:list-item text:style-override="id1-3-2-2-1-4-3">
                <text:number>•</text:number>
                <text:p text:style-name="al">Hoe u een kiezerspas kunt aanvragen.</text:p>
              </text:list-item>
            </text:list>
            <text:p text:style-name="al">
            <text:span text:style-name="nadrukvet">Vervangende </text:span>
            <text:span text:style-name="nadrukvet">stempas</text:span>
          </text:p>
            <text:p text:style-name="al">U krijgt uw stempas uiterlijk 23 mei 2024 in uw brievenbus. Met de stempas kunt u stemmen bij elk stembureau in de gemeente Dongen. Neem de stempas en uw identiteitsbewijs mee naar het stembureau. Uw identiteitsbewijs mag maximaal 5 jaar verlopen zijn (tot 6 juni 2024) op de dag van de verkiezing. Heeft u op 23 mei 2024 nog geen stempas ontvangen? Dan kunt u online of schriftelijk een vervangende stempas aanvragen. De aanvraag moet op zijn laatst maandag 3 juni 2024 zijn ontvangen door team Verkiezingen. U kunt ook aan de balie van Burgerzaken een vervangende stempas aanvragen. Dat kan tot woensdag 5 juni 2024 12.00 uur. Breng hiervoor uw identiteitsbewijs mee. U kunt slechts éénmaal een vervangende stempas aanvragen.</text:p>
            <text:p text:style-name="al">
            <text:span text:style-name="nadrukvet">Kiezerspas; stemmen in een andere gemeente?</text:span>
          </text:p>
            <text:p text:style-name="al">Wilt u buiten de gemeente Dongen stemmen? Dat kan. U kunt uw stempas dan omzetten in een kiezerspas. Met een kiezerspas kunt u in heel Nederland stemmen. Tot 3 juni vraagt u schriftelijk een kiezerspas aan. Hiervoor is een formulier beschikbaar op onze website www.dongen.nl/verkiezingen. De kiezerspas krijgt u vóór 5 juni thuisgestuurd. U kunt ook zelf vóór 12.00 uur bij Burgerzaken op het gemeentehuis een kiezerspas aanvragen. Een afspraak maken is niet nodig, maar wel gewenst.</text:p>
            <text:p text:style-name="al">
            <text:span text:style-name="nadrukvet">Iemand anders voor u laten stemmen?</text:span>
          </text:p>
            <text:p text:style-name="al">U mag iemand anders vragen om voor u te stemmen. Bijvoorbeeld omdat u zelf niet naar een stembureau kunt of wilt komen. Dit heet een volmacht afgeven. Het makkelijkst is om de achterkant van de stempas in te vullen. U moet ook uw handtekening zetten. Geef een kopie van uw paspoort, ID-kaart, verblijfsvergunning of rijbewijs mee. Hierbij gelden deze regels:</text:p>
            <text:list text:style-name="id1-3-2-2-1-11">
              <text:list-item text:style-override="id1-3-2-2-1-11-1">
                <text:number>•</text:number>
                <text:p text:style-name="al">De persoon die voor u gaat stemmen moet op hetzelfde moment ook zelf stemmen</text:p>
              </text:list-item>
              <text:list-item text:style-override="id1-3-2-2-1-11-2">
                <text:number>•</text:number>
                <text:p text:style-name="al">In dezelfde gemeente als u wonen. Als de persoon die voor u stemt (de gemachtigde) niet in uw gemeente woont dan kunt u een volmacht formulier invullen</text:p>
              </text:list-item>
              <text:list-item text:style-override="id1-3-2-2-1-11-3">
                <text:number>•</text:number>
                <text:p text:style-name="al">Deze persoon mag namens maximaal 2 andere personen stemmen</text:p>
              </text:list-item>
            </text:list>
            <text:p text:style-name="al">U kunt ook tot maandag 3 juni een <text:span text:style-name="nadrukvet">schriftelijke volmacht</text:span> aanvragen, via het volmacht formulier. Het formulier is beschikbaar op onze website www.dongen.nl/verkiezingen. Zorg ervoor dat het uiterlijk 3 juni door team Verkiezingen is ontvangen. U vult beiden een gedeelte van het formulier in. De schriftelijke volmacht sturen wij naar het adres van de persoon die namens u gaat stemmen. U hoeft dan ook geen kopie van uw legitimatiebewijs mee te geven. Een schriftelijke volmacht kan niet worden ingetrokken.</text:p>
            <text:p text:style-name="al">
            <text:span text:style-name="nadrukvet">Meer weten?</text:span>
          </text:p>
            <text:p text:style-name="al">Voor uitgebreide informatie en afspraken over het stemmen of machtigen, de verkiezingen en stembureaus, kunt u terecht op www.dongen.nl/verkiezingen of neem contact op met het team verkiezingen van de gemeente Dongen via verkiezingen@dongen.nl of bel naar 14 0162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7844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84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84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8/xml/MC-DRP-OverigeInformatie-Web-CB.xml</meta:user-defined>
    <meta:user-defined meta:name="OVERHEID.Gemeente/DC.creator">Dong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ongen</meta:user-defined>
    <meta:user-defined meta:name="OVERHEID.Gemeente/DCTERMS.publisher">Dong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Europees Parlementsverkiezing op donderdag 6 juni 2024 in de gemeente Dongen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7844</meta:user-defined>
    <meta:user-defined meta:name="OVERHEIDop.GmbID/DC.identifier">gmb-2024-197844</meta:user-defined>
    <meta:user-defined meta:name="OVERHEIDop.versieInformatie"/>
  </office:meta>
</office:document-meta>
</file>