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uitbreiden van de woning op de tweede bouwlaag, Linnaeuslaan 66, 3571TZ Utrecht, GU-Z2024-0001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nnaeuslaan 66, 3571TZ Utrecht</text:p>
            <text:p text:style-name="common-al">GU-Z2024-0001078</text:p>
            <text:p text:style-name="common-al">Toelichting: het uitbreiden van de woning op de tweede bouwlaag</text:p>
            <text:p text:style-name="common-al">Datum besluit: 16 april 2024</text:p>
            <text:p text:style-name="common-al">Einddatum bezwaartermijn: 30 mei 2024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7338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338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338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078</meta:user-defined>
    <meta:user-defined meta:name="DCTERMS.abstract">Aanvraag omgevingsvergunning buiten behandeling gelaten, het uitbreiden van de woning op de tweede bouwlaag, Linnaeuslaan 66, 3571TZ Utrecht, GU-Z2024-0001078</meta:user-defined>
    <dc:language>nl</dc:language>
    <meta:user-defined meta:name="OVERHEIDop.locatietype/OVERHEIDop.gebiedsmarkering">Vlak</meta:user-defined>
    <meta:user-defined meta:name="DC.title">Aanvraag omgevingsvergunning buiten behandeling gelaten, het uitbreiden van de woning op de tweede bouwlaag, Linnaeuslaan 66, 3571TZ Utrecht, GU-Z2024-0001078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7338</meta:user-defined>
    <meta:user-defined meta:name="OVERHEIDop.GmbID/DC.identifier">gmb-2024-197338</meta:user-defined>
    <meta:user-defined meta:name="OVERHEIDop.versieInformatie"/>
  </office:meta>
</office:document-meta>
</file>