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5ed84be-8b56-400b-a6a2-be584deb505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Simonshavenstraat 55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Simonshavenstraat 55 (parkeervaknummers 126853478027 en 126855478028)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7.36603773584905mm"><draw:image xlink:href="Pictures/Afbeelding1i65ed84be-8b56-400b-a6a2-be584deb5056.png" xlink:type="simple"/></draw:frame></text:p>
            </text:section></draw:text-box></draw:frame>
          </text:p>
            <text:p text:style-name="common-al">Amsterdam, 1 mei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span text:style-name="nadrukvet"/></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959</text:span><text:line-break/><text:date style:data-style-name="dag" text:fixed="true" text:date-value="2024-05-03"/><text:line-break/><text:date style:data-style-name="jaar" text:fixed="true" text:date-value="2024-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6959</text:span><text:date style:data-style-name="nicedate" text:fixed="true" text:date-value="2024-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6959</text:span><text:date style:data-style-name="nicedate" text:fixed="true" text:date-value="2024-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imonshavenstraat 55 aanleg elektrische oplaadplaats - Simonshavenstraat 5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imonshavenstraat 55 aanleg elektrische oplaadplaats</meta:user-defined>
    <meta:user-defined meta:name="OVERHEIDop.verkeersbordcode">E8c</meta:user-defined>
    <dc:language>nl</dc:language>
    <meta:user-defined meta:name="OVERHEIDop.locatietype/OVERHEIDop.gebiedsmarkering">Adres</meta:user-defined>
    <meta:user-defined meta:name="DC.title">Amsterdam Zuidoost, verkeersbesluit Simonshavenstraat 55 aanleg elektrische oplaadplaats</meta:user-defined>
    <meta:user-defined meta:name="DCTERMS.W3CDTF/DCTERMS.available">2024-05-03</meta:user-defined>
    <meta:user-defined meta:name="DCTERMS.W3CDTF/OVERHEIDop.jaargang">2024</meta:user-defined>
    <meta:user-defined meta:name="OVERHEIDop.publicationIssue">196959</meta:user-defined>
    <meta:user-defined meta:name="OVERHEIDop.GmbID/DC.identifier">gmb-2024-196959</meta:user-defined>
    <meta:user-defined meta:name="OVERHEIDop.versieInformatie"/>
  </office:meta>
</office:document-meta>
</file>