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Paltrokstraat 35, 1508 EJ Zaandam, Paltrokstraat 37, 1508 EJ Zaandam - het bouwen van een appartementencomplex van 130 woningen en BOG-ruimte en in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3027174 - het bouwen van een appartementencomplex van 130 woningen en BOG-ruimte en inritop de locatie Paltrokstraat 37, 1508 EJ Zaandam, Paltrokstraat 35, 1508 EJ Zaandam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6679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679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679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717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- Paltrokstraat 35, 1508 EJ Zaandam, Paltrokstraat 37, 1508 EJ Zaandam - het bouwen van een appartementencomplex van 130 woningen en BOG-ruimte en inrit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6679</meta:user-defined>
    <meta:user-defined meta:name="OVERHEIDop.GmbID/DC.identifier">gmb-2024-196679</meta:user-defined>
    <meta:user-defined meta:name="OVERHEIDop.versieInformatie"/>
  </office:meta>
</office:document-meta>
</file>