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Ooievaarsweg 10-1 in AMSTERDAM en Ooievaarsweg 10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splitsen van het gebouw in 2 appartementsrechten op adres Ooievaarsweg 10-1 in AMSTERDAM en Ooievaarsweg 10-H in Amsterdam</text:p>
            <text:p text:style-name="common-al">Verzonden naar aanvrager op: --</text:p>
            <text:p text:style-name="common-al">Kenmerk gemeente: Z/21/1993777</text:p>
            <text:p text:style-name="common-al"/>
            <text:p text:style-name="common-al">
            <text:span text:style-name="nadrukvet">Toestemming voor het splitsen van een gebouw met woningen aan Ooievaarsweg 10-1 in AMSTERDAM en Ooievaarsweg 10-H in Amsterdam</text:span>
          </text:p>
            <text:p text:style-name="common-al">De gemeente Amsterdam verleende een splitsingsvergunning. De gemeente Amsterdam geeft hiermee toestemming voor het splitsen van een gebouw met woningen aan Ooievaarsweg 10-1 in AMSTERDAM en Ooievaarsweg 10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wabovergunningensdn@amsterdam.nl?Subject=Dossier Z/21/1993777" xlink:type="simple">wabovergunningensdn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07</text:span><text:line-break/><text:date style:data-style-name="dag" text:fixed="true" text:date-value="2024-05-03"/><text:line-break/><text:date style:data-style-name="jaar" text:fixed="true" text:date-value="2024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6207</text:span><text:date style:data-style-name="nicedate" text:fixed="true" text:date-value="2024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6207</text:span><text:date style:data-style-name="nicedate" text:fixed="true" text:date-value="2024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1/1993777</meta:user-defined>
    <meta:user-defined meta:name="DCTERMS.abstract">Het splitsen van het gebouw in 2 appartementsrechten op adres Ooievaarsweg 10-1 en Ooievaarsweg 10-H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voor splitsingsvergunning Verleend - Ooievaarsweg 10-1 in AMSTERDAM en Ooievaarsweg 10-H in Amsterdam</meta:user-defined>
    <meta:user-defined meta:name="DCTERMS.W3CDTF/DCTERMS.available">2024-05-03</meta:user-defined>
    <meta:user-defined meta:name="DCTERMS.W3CDTF/OVERHEIDop.jaargang">2024</meta:user-defined>
    <meta:user-defined meta:name="OVERHEIDop.publicationIssue">196207</meta:user-defined>
    <meta:user-defined meta:name="OVERHEIDop.GmbID/DC.identifier">gmb-2024-196207</meta:user-defined>
    <meta:user-defined meta:name="OVERHEIDop.versieInformatie"/>
  </office:meta>
</office:document-meta>
</file>