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0f585a73-2aca-469f-9ee0-9c670a656b50.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office:automatic-styles>
  <office:body>
    <office:text>
      <text:p text:style-name="new_page_staatscourant"/>
      <text:p text:style-name="single-kop-titel">Voornemen tot het sluiten van een allonge op de Samenwerkingsovereenkomst met VolkerWessels Bouw &amp; Vastgoedontwikkeling Nederland B.V. en uitgifte in erfpacht van vier kavels op de NDSM-werf west</text:p>
      <text:section text:name="zakelijke-mededeling_id1-3-2" text:style-name="zakelijke-mededeling">
        <text:section text:name="zakelijke-mededeling-tekst_id1-3-2-1" text:style-name="zakelijke-mededeling-tekst">
          <text:section text:name="tekst_id1-3-2-1-1" text:style-name="tekst">
            <text:p text:style-name="common-al">De gemeente Amsterdam (hierna “<text:span text:style-name="nadrukvet">Gemeente</text:span>”) heeft het voornemen om (i) een allonge te sluiten op de samenwerkingsovereenkomst uit 2002 (met herijking in 2018) die geldt tussen de Gemeente en VolkerWessels Bouw &amp; Vastgoedontwikkeling Nederland B.V. (hierna “<text:span text:style-name="nadrukvet">BVGO NL</text:span>”) ten behoeve van het exclusiviteitsrecht om kavels op de NDSM-werf west te ontwikkelen (hierna “<text:span text:style-name="nadrukvet">Samenwerkingsovereenkomst</text:span>”) en (ii) de kavels aan BVGO NL uit te geven in erfpacht. De allonge en de uitgifte in erfpacht hebben betrekking op de vier laatste kavels (B4, B5, B7 en B8) die voortvloeien uit de Samenwerkingsovereenkomst (hierna tezamen “<text:span text:style-name="nadrukvet">de Gronden</text:span>”). </text:p>
            <text:p text:style-name="common-al">
            <text:span text:style-name="nadrukvet">Objectinformatie</text:span>
          </text:p>
            <text:p text:style-name="common-al">Perceel: Gemeente Amsterdam, sectie AH, nummers 6177 (ged.) en 4884. </text:p>
            <text:p text:style-name="common-al">Object: 73.766 m²  BVO ten behoeve van wonen en niet-wonen </text:p>
            <text:p text:style-name="common-al">Op onderstaande kaart zijn de Gronden weergegeven.</text:p>
            <text:p text:style-name="common-al">
            <draw:frame><draw:text-box><text:section text:name="plaatje_id1-3-2-1-1-6-1" text:style-name="plaatje">
              <text:p text:style-name="illustratie_id1-3-2-1-1-6-1-1"><draw:frame draw:style-name="illustratie_id1-3-2-1-1-6-1-1" text:anchor-type="paragraph" svg:width="100mm" svg:height="68.89999999999999mm"><draw:image xlink:href="Pictures/Knipseli0f585a73-2aca-469f-9ee0-9c670a656b50.jpg" xlink:type="simple"/></draw:frame></text:p>
            </text:section></draw:text-box></draw:frame>
          </text:p>
            <text:p text:style-name="common-al">
            <text:span text:style-name="nadrukvet">Voornemen tot het sluiten van een allonge op de Samenwerkingsovereenkomst en uitgifte in erfpacht</text:span>
          </text:p>
            <text:p text:style-name="common-al">De Samenwerkingsovereenkomst ziet op de langdurige ontwikkeling van nieuw uit te geven kavels op de NDSM-werf West. Aanleiding voor een allonge op de Samenwerkingsovereenkomst is om bestaande afspraken die zien op de ontwikkeling van dit gebied te verlengen en op onderdelen aan te passen. </text:p>
            <text:p text:style-name="common-al">
            <text:span text:style-name="nadrukvet">Enige serieuze gegadigde</text:span>
          </text:p>
            <text:p text:style-name="common-al">De Gemeente is op grond van de navolgende objectieve, toetsbare en redelijke criteria van oordeel dat BVGO NL als enige serieuze gegadigde in aanmerking komt voor de ontwikkeling uitgifte in erfpacht van de Gronden. </text:p>
            <text:list text:style-name="id1-3-2-1-1-11">
              <text:list-item text:style-override="id1-3-2-1-1-11-1">
                <text:number>–</text:number>
                <text:p text:style-name="al">Op basis van de Samenwerkingsovereenkomst is de Gemeente reeds verplicht de Gronden aan BVGO NL uit te geven. De afspraken die de Gemeente met BVGO NL wenst te maken in de allonge betreft een actualisatie van die bestaande verplichtingen.</text:p>
              </text:list-item>
              <text:list-item text:style-override="id1-3-2-1-1-11-2">
                <text:number>–</text:number>
                <text:p text:style-name="al">Alleen uitgifte van de Gronden voor ontwikkeling aan BVGO NL kan gelet op de aard en ligging van de vier resterende kavels leiden tot doelmatig gebruik van de Gronden, nu integrale uitvoering van de gewenste stedenbouwkundige verkaveling c.q. de gemeentelijke planvorming binnen de gemeentelijke (faserings)eisen sterk afhankelijk is van de eveneens door BVGO NL te ontwikkelen overige kavels binnen het plangebied en de voor het geheel van deze ontwikkeling te verrichten investeringen c.q. te treffen maatregelen. </text:p>
              </text:list-item>
              <text:list-item text:style-override="id1-3-2-1-1-11-3">
                <text:number>–</text:number>
                <text:p text:style-name="al">BVGO NL heeft vanuit de bestaande relatie met de Gemeente, zoals deze onder meer is geconcretiseerd in de Samenwerkingsovereenkomst, sinds 2002 aanzienlijke investeringen gedaan in gebiedsbrede voorzieningen zoals de parkeergarage en de gebiedscentrale ten behoeve van warmte- en koude opslag, sanering, infrastructuur, aankoop van gronden, de projectorganisatie en promotie. De ontwikkeling van deze laatste vier kavels kan niet los worden gezien van de overige ontwikkelingen. Daarnaast heeft BVGO NL op de eerder uitgegeven kavels ook maatschappelijk programma gerealiseerd waaronder de ROC en het gezondheidscentrum. De belangen van BVGO NL zouden dan ook onevenredig worden geschaad bij uitgifte van de Gronden aan een ander dan BVGO NL. Het evenredigheidsbeginsel dient naar het oordeel van de Gemeente in het onderhavige geval zwaarder te wegen dan het gelijkheidsbeginsel.</text:p>
              </text:list-item>
            </text:list>
            <text:p text:style-name="common-al">
            <text:span text:style-name="nadrukvet">Vervaltermijn</text:span>
          </text:p>
            <text:p text:style-name="common-al">Partijen die zich niet kunnen verenigen met dit voornemen, dienen uiterlijk 20 dagen na publicatie van het voornemen in het Gemeenteblad een gerechtelijke procedure in kort geding aanhangig te hebben gemaakt bij de afdeling privaatrecht van de rechtbank Amsterdam door middel van het laten uitbrengen van een dagvaarding in kort geding aan het adres van de Gemeente. </text:p>
            <text:p text:style-name="last-al">De termijn van 20 kalenderdagen is een vervaltermijn. Indien niet binnen deze termijn een kort geding aanhangig is gemaakt kunnen er geen aanspraken jegens de gemeente ter zake de ontwikkeling van de betreffende kavels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6-1-1" style:parent-style-name="Standard">
      <style:paragraph-properties style:line-spacing="0mm" style:text-autospace="none" ofo:line-height="0.001cm"/>
    </style:style>
    <style:style style:family="graphic" style:name="illustratie_id1-3-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5477</text:span><text:line-break/><text:date style:data-style-name="dag" text:fixed="true" text:date-value="2024-05-02"/><text:line-break/><text:date style:data-style-name="jaar" text:fixed="true" text:date-value="2024-05-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5477</text:span><text:date style:data-style-name="nicedate" text:fixed="true" text:date-value="2024-05-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5477</text:span><text:date style:data-style-name="nicedate" text:fixed="true" text:date-value="2024-05-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8/xml/MC-DRP-Voorlichting-Web-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echt | Burgerlijk recht</meta:user-defined>
    <meta:user-defined meta:name="OVERHEIDop.Rubriek/DC.type">andere voorlichtingsinformatie</meta:user-defined>
    <dc:language>nl</dc:language>
    <meta:user-defined meta:name="OVERHEIDop.locatietype/OVERHEIDop.gebiedsmarkering">Gemeente</meta:user-defined>
    <meta:user-defined meta:name="DC.title">Voornemen tot het sluiten van een allonge op de Samenwerkingsovereenkomst met VolkerWessels Bouw &amp; Vastgoedontwikkeling Nederland B.V. en uitgifte in erfpacht van vier kavels op de NDSM-werf west</meta:user-defined>
    <meta:user-defined meta:name="DCTERMS.W3CDTF/DCTERMS.available">2024-05-02</meta:user-defined>
    <meta:user-defined meta:name="DCTERMS.W3CDTF/OVERHEIDop.jaargang">2024</meta:user-defined>
    <meta:user-defined meta:name="OVERHEIDop.publicationIssue">195477</meta:user-defined>
    <meta:user-defined meta:name="OVERHEIDop.GmbID/DC.identifier">gmb-2024-195477</meta:user-defined>
    <meta:user-defined meta:name="OVERHEIDop.versieInformatie"/>
  </office:meta>
</office:document-meta>
</file>