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 omgevingsvergunning (reguliere procedure), het bouwen van zeven vrijstaande woningen, De Fjouwer Roeden 9 &amp; 13, 9233 LT Boelenslaan Hillebrandsreed 9 &amp; 22, 9287 NN Twijzelerheide Fokke Zwaagmanbuorren 15, 9287 NM Twijzelerheide Spekloane 45, 9233 LL Boelenslaan Nijewei 37, 9281 NS HarkemaNijewei 37, Harkema</text:p>
      <text:section text:name="zakelijke-mededeling_id1-3-2" text:style-name="zakelijke-mededeling">
        <text:section text:name="zakelijke-mededeling-tekst_id1-3-2-1" text:style-name="zakelijke-mededeling-tekst">
          <text:section text:name="tekst_id1-3-2-1-1" text:style-name="tekst">
            <text:p text:style-name="common-al">De Fjouwer Roeden 9 &amp; 13, 9233 LT Boelenslaan, Hillebrandsreed 9 &amp; 22, 9287 NN Twijzelerheide</text:p>
            <text:p text:style-name="common-al">Fokke Zwaagmanbuorren 15, 9287 NM Twijzelerheide, Spekloane 45, 9233 LL Boelenslaan, Nijewei 37, 9281 NS Harkema</text:p>
            <text:p text:style-name="common-al">Olo: 8316335</text:p>
            <text:p text:style-name="common-al">het bouwen van zeven vrijstaande woningen</text:p>
            <text:p text:style-name="common-al">Datum ontvangst: 28 december 2023</text:p>
            <text:p text:style-name="common-al">Datum bekendmaking besluit: 30 april 2024</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194456</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4456</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4456</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chtkarspelen - verleend omgevingsvergunning (reguliere procedure), het bouwen van zeven vrijstaande woningen, De Fjouwer Roeden 9 &amp; 13, 9233 LT Boelenslaan Hillebrandsreed 9 &amp; 22, 9287 NN Twijzelerheide Fokke Zwaagmanbuorren 15, 9287 NM Twijzelerheide Spekloane 45, 9233 LL Boelenslaan Nijewei 37, 9281 NS HarkemaNijewei 37, Harkema</meta:user-defined>
    <meta:user-defined meta:name="DCTERMS.W3CDTF/DCTERMS.available">2024-05-08</meta:user-defined>
    <meta:user-defined meta:name="DCTERMS.W3CDTF/OVERHEIDop.jaargang">2024</meta:user-defined>
    <meta:user-defined meta:name="OVERHEIDop.publicationIssue">194456</meta:user-defined>
    <meta:user-defined meta:name="OVERHEIDop.GmbID/DC.identifier">gmb-2024-194456</meta:user-defined>
    <meta:user-defined meta:name="OVERHEIDop.versieInformatie"/>
  </office:meta>
</office:document-meta>
</file>