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4 april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pril 2024 is een melding ontvangen waarvoor geen vergunningsplicht geldt voor de locatie de Slof 46, 5107RJ Dongen. De melding is geregistreerd onder zaaknummer Z2023-00001117. De melding betreft:</text:p>
            <text:p text:style-name="common-al">- Meldingen Activiteitenbesluit (AIM)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4333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333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4333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4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3-00001117</meta:user-defined>
    <meta:user-defined meta:name="DCTERMS.abstract">de Slof 46, 5107RJ Dongen</meta:user-defined>
    <dc:language>nl</dc:language>
    <meta:user-defined meta:name="OVERHEIDop.locatietype/OVERHEIDop.gebiedsmarkering">Punt</meta:user-defined>
    <meta:user-defined meta:name="DC.title">Ontvangst melding, : 24 april 2024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4333</meta:user-defined>
    <meta:user-defined meta:name="OVERHEIDop.GmbID/DC.identifier">gmb-2024-194333</meta:user-defined>
    <meta:user-defined meta:name="OVERHEIDop.versieInformatie"/>
  </office:meta>
</office:document-meta>
</file>