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dakopbouw en dakkapellen aan Rijksweg Noord 34 te Sint Joos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Rijksweg Noord 34, 6111 AP te Sint Joost / Echt-Susteren / ingekomen 24 april 2024 / het realiseren van een dakopbouw en dakkapellen.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Echt-Susteren, </text:span>
            <text:span text:style-name="datum">2 mei 2024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193879</text:span><text:line-break/><text:date style:data-style-name="dag" text:fixed="true" text:date-value="2024-05-02"/><text:line-break/><text:date style:data-style-name="jaar" text:fixed="true" text:date-value="2024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3879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3879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realiseren van een dakopbouw en dakkapellen aan Rijksweg Noord 34 te Sint Joost</meta:user-defined>
    <meta:user-defined meta:name="DCTERMS.W3CDTF/DCTERMS.available">2024-05-02</meta:user-defined>
    <meta:user-defined meta:name="DCTERMS.W3CDTF/OVERHEIDop.jaargang">2024</meta:user-defined>
    <meta:user-defined meta:name="OVERHEIDop.publicationIssue">193879</meta:user-defined>
    <meta:user-defined meta:name="OVERHEIDop.GmbID/DC.identifier">gmb-2024-193879</meta:user-defined>
    <meta:user-defined meta:name="OVERHEIDop.versieInformatie"/>
  </office:meta>
</office:document-meta>
</file>