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 aan de achterkant van een woning, Ivoorzwamsingel 33A, 3451PS Vleuten, GU-Z2024-00052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voorzwamsingel 33A, 3451PS Vleuten</text:p>
            <text:p text:style-name="common-al">GU-Z2024-0005257</text:p>
            <text:p text:style-name="common-al">Toelichting: het bouwen van een dakterras aan de achterkant van een woning</text:p>
            <text:p text:style-name="common-al">Datum besluit: 11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3137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137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137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6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257</meta:user-defined>
    <meta:user-defined meta:name="DCTERMS.abstract">Verleende Omgevingsvergunning, het bouwen van een dakterras aan de achterkant van een woning, Ivoorzwamsingel 33A, 3451PS Vleuten, GU-Z2024-0005257</meta:user-defined>
    <dc:language>nl</dc:language>
    <meta:user-defined meta:name="DC.title">Verleende Omgevingsvergunning, het bouwen van een dakterras aan de achterkant van een woning, Ivoorzwamsingel 33A, 3451PS Vleuten, GU-Z2024-0005257</meta:user-defined>
    <meta:user-defined meta:name="OVERHEIDop.datumEindeReactietermijn">2024-06-03</meta:user-defined>
    <meta:user-defined meta:name="OVERHEIDop.terinzageleggingBG">https://jeleefomgeving.nl/inzien/002220647/74c79e51-00ac-11ef-a337-00505601200c</meta:user-defined>
    <meta:user-defined meta:name="OVERHEIDop.locatietype/OVERHEIDop.gebiedsmarkering">GeometrieRef</meta:user-defined>
    <meta:user-defined meta:name="DCTERMS.W3CDTF/DCTERMS.available">2024-05-02</meta:user-defined>
    <meta:user-defined meta:name="DCTERMS.W3CDTF/OVERHEIDop.jaargang">2024</meta:user-defined>
    <meta:user-defined meta:name="OVERHEIDop.externeBijlage">Afwijkvergunning|exb-2024-17732</meta:user-defined>
    <meta:user-defined meta:name="OVERHEIDop.publicationIssue">193137</meta:user-defined>
    <meta:user-defined meta:name="OVERHEIDop.GmbID/DC.identifier">gmb-2024-193137</meta:user-defined>
    <meta:user-defined meta:name="OVERHEIDop.versieInformatie"/>
  </office:meta>
</office:document-meta>
</file>