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ergunningsvrij Omgevingsvergunning, het bouwen van een berging en carport bij een woning, Livarstraat 77, 3573SB Utrecht, GU-Z2024-00059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varstraat 77, 3573SB Utrecht</text:p>
            <text:p text:style-name="common-al">GU-Z2024-0005901</text:p>
            <text:p text:style-name="common-al">Toelichting: het bouwen van een berging en carport bij een woning</text:p>
            <text:p text:style-name="common-al">Datum besluit: 22 april 2024</text:p>
            <text:p text:style-name="common-al">Besluit: Vergunningsvrij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942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942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942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901</meta:user-defined>
    <meta:user-defined meta:name="DCTERMS.abstract">Aanvraag omgevingsvergunning vergunningsvrij Omgevingsvergunning, het bouwen van een berging en carport bij een woning, Livarstraat 77, 3573SB Utrecht, GU-Z2024-0005901</meta:user-defined>
    <dc:language>nl</dc:language>
    <meta:user-defined meta:name="OVERHEIDop.locatietype/OVERHEIDop.gebiedsmarkering">Vlak</meta:user-defined>
    <meta:user-defined meta:name="DC.title">Aanvraag omgevingsvergunning vergunningsvrij Omgevingsvergunning, het bouwen van een berging en carport bij een woning, Livarstraat 77, 3573SB Utrecht, GU-Z2024-0005901</meta:user-defined>
    <meta:user-defined meta:name="OVERHEIDop.datumEindeReactietermijn">2024-06-10</meta:user-defined>
    <meta:user-defined meta:name="OVERHEIDop.terinzageleggingBG">https://jeleefomgeving.nl/inzien/002220647/de0e4a75-0635-11ef-a333-0050560122a3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2942</meta:user-defined>
    <meta:user-defined meta:name="OVERHEIDop.GmbID/DC.identifier">gmb-2024-192942</meta:user-defined>
    <meta:user-defined meta:name="OVERHEIDop.versieInformatie"/>
  </office:meta>
</office:document-meta>
</file>