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Jan Nautahof 15 1106Z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dakkapel in het voordakvlak van de woning</text:p>
            <text:p text:style-name="common-al">Besluit: vergunningvrij</text:p>
            <text:p text:style-name="common-al">Besluit verzonden op: 29-04-2024</text:p>
            <text:p text:style-name="common-al">Zaakadres: Jan Nautahof 15 1106ZC Amsterdam</text:p>
            <text:p text:style-name="common-al">Zaaknummer: Z2024-001333</text:p>
            <text:p text:style-name="common-al">DSO-nummer: 202401260055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01333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4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2866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866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866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1333</meta:user-defined>
    <meta:user-defined meta:name="DCTERMS.abstract">het plaatsen van een dakkapel in het voo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Jan Nautahof 15 1106ZC Amsterdam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2866</meta:user-defined>
    <meta:user-defined meta:name="OVERHEIDop.GmbID/DC.identifier">gmb-2024-192866</meta:user-defined>
    <meta:user-defined meta:name="OVERHEIDop.versieInformatie"/>
  </office:meta>
</office:document-meta>
</file>