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AANVRAAG OMGEVINGSVERGUNNING, GEDEELTELIJK VERANDEREN VAN EEN WINKEL IN 2 WONINGEN, DRACHT 31 EN BASSIN 7 EN 7 A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gedeeltelijk veranderen van een winkel in 2 woningen op het perceel Dracht 31 en Bassin 7 en 7 A te Heerenveen  (indieningsdatum 15-11-2023).</text:p>
            <text:p text:style-name="common-al"/>
            <text:p text:style-name="common-al">De beslistermijn wordt met 6 weken verlengd. Tegen het verlengen van de beslistermijn staat geen bezwaar op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9284</text:span><text:line-break/><text:date style:data-style-name="dag" text:fixed="true" text:date-value="2024-01-10"/><text:line-break/><text:date style:data-style-name="jaar" text:fixed="true" text:date-value="2024-01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9284</text:span><text:date style:data-style-name="nicedate" text:fixed="true" text:date-value="2024-01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9284</text:span><text:date style:data-style-name="nicedate" text:fixed="true" text:date-value="2024-01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6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VERLENGING BESLISTERMIJN AANVRAAG OMGEVINGSVERGUNNING, GEDEELTELIJK VERANDEREN VAN EEN WINKEL IN 2 WONINGEN, DRACHT 31 EN BASSIN 7 EN 7 A HEERENVEEN</meta:user-defined>
    <meta:user-defined meta:name="DCTERMS.W3CDTF/DCTERMS.available">2024-01-10</meta:user-defined>
    <meta:user-defined meta:name="DCTERMS.W3CDTF/OVERHEIDop.jaargang">2024</meta:user-defined>
    <meta:user-defined meta:name="OVERHEIDop.publicationIssue">19284</meta:user-defined>
    <meta:user-defined meta:name="OVERHEIDop.GmbID/DC.identifier">gmb-2024-19284</meta:user-defined>
    <meta:user-defined meta:name="OVERHEIDop.versieInformatie"/>
  </office:meta>
</office:document-meta>
</file>