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9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april 2024 is een melding ontvangen waarvoor geen vergunningsplicht geldt voor de locatie Druivengaarde 6, 5103ET Dongen. De melding is geregistreerd onder zaaknummer Z2024-00000573. De melding betreft:</text:p>
            <text:p text:style-name="common-al">- het plaatsen van een container vanaf 31-5-2024 tot en met 1-6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92654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654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654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573</meta:user-defined>
    <meta:user-defined meta:name="DCTERMS.abstract">Druivengaarde 6, 5103ET Dongen</meta:user-defined>
    <dc:language>nl</dc:language>
    <meta:user-defined meta:name="OVERHEIDop.locatietype/OVERHEIDop.gebiedsmarkering">Punt</meta:user-defined>
    <meta:user-defined meta:name="DC.title">Ontvangst melding, : 29 april 2024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2654</meta:user-defined>
    <meta:user-defined meta:name="OVERHEIDop.GmbID/DC.identifier">gmb-2024-192654</meta:user-defined>
    <meta:user-defined meta:name="OVERHEIDop.versieInformatie"/>
  </office:meta>
</office:document-meta>
</file>