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Bonte Kraaiweg tussen 24 en 28A 1521 RD Wormerveer - het bouwen van een bedrijfspand  met kantoorruim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21534 - het bouwen van een bedrijfspand  met kantoorruimten -  - op de locatie Bonte Kraaiweg tussen 24 en 28A 1521 RD Wormerveer</text:p>
            <text:p text:style-name="common-al">Besluit verzonden: 29-04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9-04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92131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2131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2131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1534</meta:user-defined>
    <dc:language>nl</dc:language>
    <meta:user-defined meta:name="OVERHEIDop.locatietype/OVERHEIDop.gebiedsmarkering">Vlak</meta:user-defined>
    <meta:user-defined meta:name="DC.title">Verleende omgevingsvergunning - Bonte Kraaiweg tussen 24 en 28A 1521 RD Wormerveer - het bouwen van een bedrijfspand  met kantoorruimten</meta:user-defined>
    <meta:user-defined meta:name="DCTERMS.W3CDTF/DCTERMS.available">2024-05-01</meta:user-defined>
    <meta:user-defined meta:name="DCTERMS.W3CDTF/OVERHEIDop.jaargang">2024</meta:user-defined>
    <meta:user-defined meta:name="OVERHEIDop.publicationIssue">192131</meta:user-defined>
    <meta:user-defined meta:name="OVERHEIDop.GmbID/DC.identifier">gmb-2024-192131</meta:user-defined>
    <meta:user-defined meta:name="OVERHEIDop.versieInformatie"/>
  </office:meta>
</office:document-meta>
</file>