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londeelstraat 1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Blondeelstraat 186, 3067VB, plaatsen van een dakopbouw op het voor- en achterdakvlak (aanvraagdatum 23-04-2024, dossiernummer OMV.24.04.00268).</text:p>
            <text:p text:style-name="common-al"> 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1959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95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95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gevraagde omgevingsvergunning Blondeelstraat 186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1959</meta:user-defined>
    <meta:user-defined meta:name="OVERHEIDop.GmbID/DC.identifier">gmb-2024-191959</meta:user-defined>
    <meta:user-defined meta:name="OVERHEIDop.versieInformatie"/>
  </office:meta>
</office:document-meta>
</file>