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2 onder 1 kap woning en  aanleggen uitrit, Standerdmolen 2 en 4 Zwolle (bij aanvraag gepubliceerd als: Breezicht kavel 41 en 42 Zwolle) [Zaaknummer 0193ESUITE260581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605812023</text:p>
            <text:p text:style-name="common-al">
            <text:span text:style-name="nadrukvet">Verzenddatum besluit:</text:span> 25-04-2024</text:p>
            <text:p text:style-name="common-al">
            <text:span text:style-name="nadrukvet">Locatie:</text:span> Standerdmolen 2 en 4 Zwolle (bij aanvraag gepubliceerd als: Breezicht kavel 41 en 42 Zwolle)</text:p>
            <text:p text:style-name="common-al">
            <text:span text:style-name="nadrukvet">Projectomschrijving:</text:span> het bouwen van een 2 onder 1 kap woning en het aanleggen van een uitrit</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91880</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880</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880</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605812023</meta:user-defined>
    <meta:user-defined meta:name="DCTERMS.abstract">het bouwen van een 2 onder 1 kap woning en het aanleggen van een 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2 onder 1 kap woning en  aanleggen uitrit, Standerdmolen 2 en 4 Zwolle (bij aanvraag gepubliceerd als: Breezicht kavel 41 en 42 Zwolle) [Zaaknummer 0193ESUITE2605812023]</meta:user-defined>
    <meta:user-defined meta:name="DCTERMS.W3CDTF/DCTERMS.available">2024-05-01</meta:user-defined>
    <meta:user-defined meta:name="DCTERMS.W3CDTF/OVERHEIDop.jaargang">2024</meta:user-defined>
    <meta:user-defined meta:name="OVERHEIDop.publicationIssue">191880</meta:user-defined>
    <meta:user-defined meta:name="OVERHEIDop.GmbID/DC.identifier">gmb-2024-191880</meta:user-defined>
    <meta:user-defined meta:name="OVERHEIDop.versieInformatie"/>
  </office:meta>
</office:document-meta>
</file>