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, Van der Duynstraat 1 2015JE Haarlem, 0392-2024-0033674, het bouwen van een aanbouw van twee bouwlagen en het bouwen van een dakopbouw, verzonden 29-04-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191381</text:span><text:line-break/><text:date style:data-style-name="dag" text:fixed="true" text:date-value="2024-05-01"/><text:line-break/><text:date style:data-style-name="jaar" text:fixed="true" text:date-value="2024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1381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1381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4-0033674</meta:user-defined>
    <meta:user-defined meta:name="DCTERMS.abstract">het bouwen van een aanbouw van twee bouwlagen en het bouwen van een dakopbouw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, verlengen beslistermijn omgevingsvergunning, Van der Duynstraat 1 2015JE Haarlem, 0392-2024-0033674, het bouwen van een aanbouw van twee bouwlagen en het bouwen van een dakopbouw, verzonden 29-04-2024</meta:user-defined>
    <meta:user-defined meta:name="DCTERMS.W3CDTF/DCTERMS.available">2024-05-01</meta:user-defined>
    <meta:user-defined meta:name="DCTERMS.W3CDTF/OVERHEIDop.jaargang">2024</meta:user-defined>
    <meta:user-defined meta:name="OVERHEIDop.publicationIssue">191381</meta:user-defined>
    <meta:user-defined meta:name="OVERHEIDop.GmbID/DC.identifier">gmb-2024-191381</meta:user-defined>
    <meta:user-defined meta:name="OVERHEIDop.versieInformatie"/>
  </office:meta>
</office:document-meta>
</file>