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hoekdakkapel aan de zij- en achterkant van een woning, Woerdlaan 27, 3454VH De Meern,  GU-Z2024-00041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rdlaan 27, 3454VH De Meern</text:p>
            <text:p text:style-name="common-al">GU-Z2024-0004138</text:p>
            <text:p text:style-name="common-al">Toelichting: het bouwen van een hoekdakkapel aan de zij- en achterkant van een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1327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327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327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4138</meta:user-defined>
    <meta:user-defined meta:name="DCTERMS.abstract">Verlenging beslistermijn omgevingsvergunning, het bouwen van een hoekdakkapel aan de zij- en achterkant van een woning, Woerdlaan 27, 3454VH De Meern,  GU-Z2024-0004138</meta:user-defined>
    <dc:language>nl</dc:language>
    <meta:user-defined meta:name="OVERHEIDop.locatietype/OVERHEIDop.gebiedsmarkering">Vlak</meta:user-defined>
    <meta:user-defined meta:name="DC.title">Verlenging beslistermijn omgevingsvergunning, het bouwen van een hoekdakkapel aan de zij- en achterkant van een woning, Woerdlaan 27, 3454VH De Meern,  GU-Z2024-0004138</meta:user-defined>
    <meta:user-defined meta:name="DCTERMS.W3CDTF/DCTERMS.available">2024-05-01</meta:user-defined>
    <meta:user-defined meta:name="DCTERMS.W3CDTF/OVERHEIDop.jaargang">2024</meta:user-defined>
    <meta:user-defined meta:name="OVERHEIDop.publicationIssue">191327</meta:user-defined>
    <meta:user-defined meta:name="OVERHEIDop.GmbID/DC.identifier">gmb-2024-191327</meta:user-defined>
    <meta:user-defined meta:name="OVERHEIDop.versieInformatie"/>
  </office:meta>
</office:document-meta>
</file>