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 Vondelstraat 74 1054GN Amsterdam, Vondelstraat 76 1054GN Amsterdam, Vondelstraat 78 1054G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bergruimte op het achtererf</text:p>
            <text:p text:style-name="common-al">Besluit: </text:p>
            <text:p text:style-name="common-al">Besluit verzonden op: 29-04-2024</text:p>
            <text:p text:style-name="common-al">Zaakadres: Vondelstraat 74 1054GN Amsterdam, Vondelstraat 76 1054GN Amsterdam, Vondelstraat 78 1054GN Amsterdam</text:p>
            <text:p text:style-name="common-al">Zaaknummer: Z2024-004370</text:p>
            <text:p text:style-name="common-al">DSO-nummer: 2024030501263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035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035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035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4370</meta:user-defined>
    <meta:user-defined meta:name="DCTERMS.abstract">realiseren van een bergruimte op het achtererf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 Vondelstraat 74 1054GN Amsterdam, Vondelstraat 76 1054GN Amsterdam, Vondelstraat 78 1054GN Amsterdam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1035</meta:user-defined>
    <meta:user-defined meta:name="OVERHEIDop.GmbID/DC.identifier">gmb-2024-191035</meta:user-defined>
    <meta:user-defined meta:name="OVERHEIDop.versieInformatie"/>
  </office:meta>
</office:document-meta>
</file>