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bouwen trappenhuis met lift De Perserij ong. naast nr. 3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bouwen trappenhuis met lift De Perserij ong. naast nr. 3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3-04-2024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 en donderdag van 8.30 tot 12.30 uur via: 0344 - 637 167.</text:p>
            <text:p text:style-name="common-al"/>
            <text:p text:style-name="common-al">Tiel, 30 april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190917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91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917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bouwen trappenhuis met lift De Perserij ong. naast nr. 3 Tiel ontvangstdatum 23-04-2024 bouwactiviteit omgevingsplan.</meta:user-defined>
    <dc:language>nl</dc:language>
    <meta:user-defined meta:name="OVERHEIDop.locatietype/OVERHEIDop.gebiedsmarkering">Adres</meta:user-defined>
    <meta:user-defined meta:name="DC.title">Aanvraag vergunning voor bouwen trappenhuis met lift De Perserij ong. naast nr. 3 Tiel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0917</meta:user-defined>
    <meta:user-defined meta:name="OVERHEIDop.GmbID/DC.identifier">gmb-2024-190917</meta:user-defined>
    <meta:user-defined meta:name="OVERHEIDop.versieInformatie"/>
  </office:meta>
</office:document-meta>
</file>