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 BOUW- EN SLOOPVEILIGHEID LELYSTAD 2024</text:p>
      <text:section text:name="regeling_id1-3-2" text:style-name="regeling">
        <text:section text:name="aanhef_id1-3-2-1" text:style-name="aanhef">
          <text:section text:name="preambule_id1-3-2-1-1" text:style-name="preambule">
            <text:p text:style-name="al"/>
            <text:p text:style-name="al">Het college van Lelystad maakt bekend dat zij op 19 december 2023 de Beleidsregel Bouw- en sloopveiligheid Lelystad 2024 heeft vastgesteld. Bouw- en sloopwerkzaamheden moeten op een zodanige wijze worden uitgevoerd, dat voor de omgeving een onveilige situatie of voor de gezondheid of bruikbaarheid nadelige hinder, zo veel mogelijk wordt voorkomen. Maatregelen die de veiligheid van de omgeving moeten waarborgen worden vastgelegd in een bouw- of sloopveiligheidsplan. De Vereniging Bouw- en Woningtoezicht heeft een Landelijke richtlijn ontwikkeld die gemeenten, opdrachtgevers en uitvoerende partijen ondersteunt in het veilig kunnen bouwen en slopen<text:span text:style-name="nadrukvet">. </text:span>Met de vaststelling van dit beleid conformeren wij ons deze richtlijn<text:span text:style-name="nadrukcur">. </text:span>Wordt door een aanvrager een bouwveiligheidsplan ingediend volgens deze richtlijn, dan mag deze er in de basis van uitgaan dat het bevoegd gezag voldoende informatie heeft om deze te beoordelen. Het bouwveiligheidsplan dat is ingediend wordt getoetst aan de criteria in deze richtlijn.</text:p>
            <text:p text:style-name="al"/>
            <text:p text:style-name="al">Gelijktijdig met het vast stellen van deze beleidsregel is de Beleidsregel bouw- en sloopveiligheid 2019 ingetrokken. De Beleidsregel Bouw- en sloopveiligheid Lelystad is te vinden op Overheid.nl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19071</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71</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71</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9/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BELEIDSREGEL BOUW- EN SLOOPVEILIGHEID LELYSTAD 2024</meta:user-defined>
    <meta:user-defined meta:name="DCTERMS.W3CDTF/DCTERMS.available">2024-01-10</meta:user-defined>
    <meta:user-defined meta:name="DCTERMS.W3CDTF/OVERHEIDop.jaargang">2024</meta:user-defined>
    <meta:user-defined meta:name="OVERHEIDop.publicationIssue">19071</meta:user-defined>
    <meta:user-defined meta:name="OVERHEIDop.GmbID/DC.identifier">gmb-2024-19071</meta:user-defined>
    <meta:user-defined meta:name="OVERHEIDop.versieInformatie"/>
  </office:meta>
</office:document-meta>
</file>