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wijzigen van een monument t.b.v. een vluchtweg, Choorstraat 22 / Hanengeschrei 2 in Utrecht,  GU-Z2024-00039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oorstraat 22 / Hanengeschrei 2 in Utrecht</text:p>
            <text:p text:style-name="common-al">GU-Z2024-0003908</text:p>
            <text:p text:style-name="common-al">Toelichting: het wijzigen van een monument t.b.v. een vluchtwe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0248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248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248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3908</meta:user-defined>
    <meta:user-defined meta:name="DCTERMS.abstract">Verlenging beslistermijn omgevingsvergunning, het wijzigen van een monument t.b.v. een vluchtweg, Choorstraat 22 / Hanengeschrei 2 in Utrecht,  GU-Z2024-0003908</meta:user-defined>
    <dc:language>nl</dc:language>
    <meta:user-defined meta:name="OVERHEIDop.locatietype/OVERHEIDop.gebiedsmarkering">Vlak</meta:user-defined>
    <meta:user-defined meta:name="DC.title">Verlenging beslistermijn omgevingsvergunning, het wijzigen van een monument t.b.v. een vluchtweg, Choorstraat 22 / Hanengeschrei 2 in Utrecht,  GU-Z2024-0003908</meta:user-defined>
    <meta:user-defined meta:name="DCTERMS.W3CDTF/DCTERMS.available">2024-04-30</meta:user-defined>
    <meta:user-defined meta:name="DCTERMS.W3CDTF/OVERHEIDop.jaargang">2024</meta:user-defined>
    <meta:user-defined meta:name="OVERHEIDop.publicationIssue">190248</meta:user-defined>
    <meta:user-defined meta:name="OVERHEIDop.GmbID/DC.identifier">gmb-2024-190248</meta:user-defined>
    <meta:user-defined meta:name="OVERHEIDop.versieInformatie"/>
  </office:meta>
</office:document-meta>
</file>