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OMGEVINGSVERGUNNING BOUWEN – TAALSTRAAT 12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Taalstraat 126 Vught, het realiseren van 2 dakkapellen en een nokverhogen, Z24-27739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89870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870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870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– TAALSTRAAT 126 VUGHT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9870</meta:user-defined>
    <meta:user-defined meta:name="OVERHEIDop.GmbID/DC.identifier">gmb-2024-189870</meta:user-defined>
    <meta:user-defined meta:name="OVERHEIDop.versieInformatie"/>
  </office:meta>
</office:document-meta>
</file>