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met bijgebouw aan Klettersteeg 0 achter nrs. 2 t/m 6 Acht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71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5 april 2024. De gemeente Barneveld neemt daarover waarschijnlijk binnen 8 weken na 25 april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89772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772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772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met bijgebouw aan Klettersteeg 0 achter nrs. 2 t/m 6 Achterveld</meta:user-defined>
    <meta:user-defined meta:name="DCTERMS.W3CDTF/DCTERMS.available">2024-04-30</meta:user-defined>
    <meta:user-defined meta:name="DCTERMS.W3CDTF/OVERHEIDop.jaargang">2024</meta:user-defined>
    <meta:user-defined meta:name="OVERHEIDop.publicationIssue">189772</meta:user-defined>
    <meta:user-defined meta:name="OVERHEIDop.GmbID/DC.identifier">gmb-2024-189772</meta:user-defined>
    <meta:user-defined meta:name="OVERHEIDop.versieInformatie"/>
  </office:meta>
</office:document-meta>
</file>