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BJ5894_EBN_aanvraag bouw/omgevingsplanactiviteiten onderzoeksboring Ekkersrijt, Ekkersrijt ongenummerd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4-002249 </text:p>
            <text:p text:style-name="common-al"> Omschrijving: BJ5894_EBN_aanvraag bouw/omgevingsplanactiviteiten onderzoeksboring Ekkersrijt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Ekkersrijt ongenummerd  </text:p>
              </text:list-item>
            </text:list>
            <text:p text:style-name="common-al"> Datum ontvangst: 25-04-2024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189379</text:span><text:line-break/><text:date style:data-style-name="dag" text:fixed="true" text:date-value="2024-04-30"/><text:line-break/><text:date style:data-style-name="jaar" text:fixed="true" text:date-value="2024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9379</text:span><text:date style:data-style-name="nicedate" text:fixed="true" text:date-value="2024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9379</text:span><text:date style:data-style-name="nicedate" text:fixed="true" text:date-value="2024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EHV-ZP2024-002249</meta:user-defined>
    <meta:user-defined meta:name="DCTERMS.abstract">BJ5894_EBN_aanvraag bouw/omgevingsplanactiviteiten onderzoeksboring Ekkersrijt</meta:user-defined>
    <dc:language>nl</dc:language>
    <meta:user-defined meta:name="OVERHEIDop.locatietype/OVERHEIDop.gebiedsmarkering">Punt</meta:user-defined>
    <meta:user-defined meta:name="DC.title">Ingediende aanvraag omgevingsvergunning: BJ5894_EBN_aanvraag bouw/omgevingsplanactiviteiten onderzoeksboring Ekkersrijt, Ekkersrijt ongenummerd</meta:user-defined>
    <meta:user-defined meta:name="DCTERMS.W3CDTF/DCTERMS.available">2024-04-30</meta:user-defined>
    <meta:user-defined meta:name="DCTERMS.W3CDTF/OVERHEIDop.jaargang">2024</meta:user-defined>
    <meta:user-defined meta:name="OVERHEIDop.publicationIssue">189379</meta:user-defined>
    <meta:user-defined meta:name="OVERHEIDop.GmbID/DC.identifier">gmb-2024-189379</meta:user-defined>
    <meta:user-defined meta:name="OVERHEIDop.versieInformatie"/>
  </office:meta>
</office:document-meta>
</file>