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Burg Grotenhstr 1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9 t/m 25 april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 mei 2024 Het verduurzamen van de woning waarbij de kozijnen aan de voorgevel worden vervangen en de gevel wordt na-geïsoleerd en gestuct, Burgemeester van Grotenhuisstraat 1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urgemeester van Grotenhuisstraat 10, 4904 LR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3221</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4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 me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89245</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245</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245</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3221</meta:user-defined>
    <meta:user-defined meta:name="DCTERMS.abstract">Publicatiedatum 2 mei 2024 Het verduurzamen van de woning waarbij de kozijnen aan de voorgevel worden vervangen en de gevel wordt na-geïsoleerd en gestuct, Burgemeester van Grotenhuisstraat 10</meta:user-defined>
    <dc:language>nl</dc:language>
    <meta:user-defined meta:name="OVERHEIDop.locatietype/OVERHEIDop.gebiedsmarkering">Adres</meta:user-defined>
    <meta:user-defined meta:name="DC.title">BEKENDMAKING Burg Grotenhstr 10</meta:user-defined>
    <meta:user-defined meta:name="DCTERMS.W3CDTF/DCTERMS.available">2024-05-02</meta:user-defined>
    <meta:user-defined meta:name="DCTERMS.W3CDTF/OVERHEIDop.jaargang">2024</meta:user-defined>
    <meta:user-defined meta:name="OVERHEIDop.publicationIssue">189245</meta:user-defined>
    <meta:user-defined meta:name="OVERHEIDop.GmbID/DC.identifier">gmb-2024-189245</meta:user-defined>
    <meta:user-defined meta:name="OVERHEIDop.versieInformatie"/>
  </office:meta>
</office:document-meta>
</file>