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Smalschipstraat 11 1086V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ergroten van de begane grond, het dichtzetten van de patio op de 2de verdieping en het maken van een dakopbouw met dakterras</text:p>
            <text:p text:style-name="common-al">Besluit verzonden op: 26-04-2024</text:p>
            <text:p text:style-name="common-al">Zaakadres: Smalschipstraat 11 1086VM Amsterdam</text:p>
            <text:p text:style-name="common-al">Zaaknummer: Z2024-001529</text:p>
            <text:p text:style-name="common-al">DSO-nummer: 2024013101320</text:p>
            <text:p text:style-name="last-al">Door dit besluit is de beslistermijn met 6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036</text:span><text:line-break/><text:date style:data-style-name="dag" text:fixed="true" text:date-value="2024-04-30"/><text:line-break/><text:date style:data-style-name="jaar" text:fixed="true" text:date-value="2024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9036</text:span><text:date style:data-style-name="nicedate" text:fixed="true" text:date-value="2024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9036</text:span><text:date style:data-style-name="nicedate" text:fixed="true" text:date-value="2024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4-001529</meta:user-defined>
    <meta:user-defined meta:name="DCTERMS.abstract">vergroten van de begane grond, het dichtzetten van de patio op de 2de verdieping en het maken van een dakopbouw met dakterras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Verlenging beslistermijn omgevingsvergunning Smalschipstraat 11 1086VM Amsterdam</meta:user-defined>
    <meta:user-defined meta:name="DCTERMS.W3CDTF/DCTERMS.available">2024-04-30</meta:user-defined>
    <meta:user-defined meta:name="DCTERMS.W3CDTF/OVERHEIDop.jaargang">2024</meta:user-defined>
    <meta:user-defined meta:name="OVERHEIDop.publicationIssue">189036</meta:user-defined>
    <meta:user-defined meta:name="OVERHEIDop.GmbID/DC.identifier">gmb-2024-189036</meta:user-defined>
    <meta:user-defined meta:name="OVERHEIDop.versieInformatie"/>
  </office:meta>
</office:document-meta>
</file>