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verlengen beslistermijn aanvraag omgevingsvergunning Z HZ_WABO 2023 04750 Laarveld Oost sectie Z 2891 te Tilburg , het bouwen van 58 tijdelijke appartementen voor een periode van 15 jaar , 24 april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college van B en W maakt bekend dat zij op grond van artikel 3.9 lid 2 van de Wet algemene bepalingen omgevingsrecht (Wabo) de beslistermijn van bovenstaande aanvraag met zes weken heeft verlengd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  <text:section text:name="ondertekening_id1-3-2-2-2">
            <text:p><text:span text:style-name="ondertekening_naam">
            <text:span text:style-name="voornaam"/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188909</text:span><text:line-break/><text:date style:data-style-name="dag" text:fixed="true" text:date-value="2024-04-30"/><text:line-break/><text:date style:data-style-name="jaar" text:fixed="true" text:date-value="2024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8909</text:span><text:date style:data-style-name="nicedate" text:fixed="true" text:date-value="2024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8909</text:span><text:date style:data-style-name="nicedate" text:fixed="true" text:date-value="2024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1/xml/MC-DRP-OmgevingsvergunningAanvraa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Tilburg, verlengen beslistermijn aanvraag omgevingsvergunning Z HZ_WABO 2023 04750 Laarveld Oost sectie Z 2891 te Tilburg , het bouwen van 58 tijdelijke appartementen voor een periode van 15 jaar , 24 april 2024</meta:user-defined>
    <meta:user-defined meta:name="DCTERMS.W3CDTF/DCTERMS.available">2024-04-30</meta:user-defined>
    <meta:user-defined meta:name="DCTERMS.W3CDTF/OVERHEIDop.jaargang">2024</meta:user-defined>
    <meta:user-defined meta:name="OVERHEIDop.publicationIssue">188909</meta:user-defined>
    <meta:user-defined meta:name="OVERHEIDop.GmbID/DC.identifier">gmb-2024-188909</meta:user-defined>
    <meta:user-defined meta:name="OVERHEIDop.versieInformatie"/>
  </office:meta>
</office:document-meta>
</file>