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t Sud 30 te Broek (Kadastrale aanduiding: LWR02/A/1591): verlenging beslistermijn aanvraag vergunning bouwen van een woning (OV 2021043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januari 2024 is de beslistermijn van deze aanvraag verlengd met maximaal zes weken. De uiterste beslisdatum is nu 19 februari 2024. De aanvraag betreft het bouwen van een woning.</text:p>
            <text:p text:style-name="last-al">Tegen een besluit tot het verlengen van de beslistermijn is in principe geen bezwaar of beroep mogelijk (artikel 6.3 Awb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8848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84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848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It Sud 30 te Broek (Kadastrale aanduiding: LWR02/A/1591): verlenging beslistermijn aanvraag vergunning bouwen van een woning (OV 20210436)</meta:user-defined>
    <meta:user-defined meta:name="DCTERMS.W3CDTF/DCTERMS.available">2024-01-10</meta:user-defined>
    <meta:user-defined meta:name="DCTERMS.W3CDTF/OVERHEIDop.jaargang">2024</meta:user-defined>
    <meta:user-defined meta:name="OVERHEIDop.publicationIssue">18848</meta:user-defined>
    <meta:user-defined meta:name="OVERHEIDop.GmbID/DC.identifier">gmb-2024-18848</meta:user-defined>
    <meta:user-defined meta:name="OVERHEIDop.versieInformatie"/>
  </office:meta>
</office:document-meta>
</file>