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kantine  - Jouke Jochemswei 5a, 9212PD Boornbergum</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Jouke Jochemswei 5a, 9212PD Boornbergum, de bouw van een kantine , Z2023-00002218, datum bekendmaking: 25 april 2024</text:p>
              </text:list-item>
            </text:list>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common-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88379</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379</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379</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2218</meta:user-defined>
    <meta:user-defined meta:name="DCTERMS.abstract">Verleende omgevingsvergunning, Jouke Jochemswei 5a, 9212PD Boornbergum, de bouw van een kantine , zaaknummer: Z2023-00002218, datum bekendmaking: 25 april 2024</meta:user-defined>
    <dc:language>nl</dc:language>
    <meta:user-defined meta:name="OVERHEIDop.locatietype/OVERHEIDop.gebiedsmarkering">Punt</meta:user-defined>
    <meta:user-defined meta:name="DC.title">Gemeente Smallingerland - verlening omgevingsvergunning - de bouw van een kantine  - Jouke Jochemswei 5a, 9212PD Boornbergum</meta:user-defined>
    <meta:user-defined meta:name="DCTERMS.W3CDTF/DCTERMS.available">2024-04-29</meta:user-defined>
    <meta:user-defined meta:name="DCTERMS.W3CDTF/OVERHEIDop.jaargang">2024</meta:user-defined>
    <meta:user-defined meta:name="OVERHEIDop.publicationIssue">188379</meta:user-defined>
    <meta:user-defined meta:name="OVERHEIDop.GmbID/DC.identifier">gmb-2024-188379</meta:user-defined>
    <meta:user-defined meta:name="OVERHEIDop.versieInformatie"/>
  </office:meta>
</office:document-meta>
</file>