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dca7941-5c73-4099-869a-04a706ac5f1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maximumsnelheid 30 km/u op de  Meester Halbe Binnertstraat te Heerenveen</text:p>
      <text:section text:name="regeling_id1-3-2" text:style-name="regeling">
        <text:section text:name="aanhef_id1-3-2-1" text:style-name="aanhef">
          <text:section text:name="context_id1-3-2-1-1" text:style-name="context">
            <text:p text:style-name="context.al">Z.24.433426 / D.24.1772938</text:p>
            <text:p text:style-name="context_bottom"/>
          </text:section>
          <text:p text:style-name="aanhef_wie">Burgemeester en wethouders van de gemeente Heerenveen,</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ingen ten aanzien van het besluit</text:span>
          </text:p>
            <text:p text:style-name="considerans.al">dat de Meester Halbe Binnertstraat een weg gelegen is binnen de bebouwde kom van Heerenveen;</text:p>
            <text:p text:style-name="considerans.al">dat de Meester Halbe Binnertstraat in beheer is bij de gemeente Heerenveen;</text:p>
            <text:p text:style-name="considerans.al">dat de Meester Halbe Binnertstraat een weg is als bedoeld in artikel 18, lid 1 onder d van de WVW 1994;</text:p>
            <text:p text:style-name="considerans.al">dat gelet op bovengenoemd artikel het college van burgemeester en wethouders van Heerenveen bevoegd is verkeersbesluiten te nemen voor deze wegen;</text:p>
            <text:p text:style-name="considerans.al">dat de bevoegdheid voor het nemen van verkeersbesluiten door het college van burgemeester en wethouders van Heerenveen is gemandateerd aan het afdelingshoofd van de afdeling IBOR;</text:p>
            <text:p text:style-name="considerans.al">dat de gemeentelijke wegencategorisering van Heerenveen is opgenomen in het Gemeentelijke Verkeers- en Vervoersplan van de gemeente Heerenveen; </text:p>
            <text:p text:style-name="considerans.al">dat deze categorisering aansluit op de categorisering zoals bedoeld in het landelijke beleid Duurzaam Veilig;</text:p>
            <text:p text:style-name="considerans.al">dat de Meester Halbe Binnertstraat is gecategoriseerd als erftoegangsweg binnen de bebouwde kom en daarmee deel uitmaakt van het verblijfsgebied;</text:p>
            <text:p text:style-name="considerans.al">dat de verkeersfunctie in een verblijfsgebied ondergeschikt is aan de verblijfsfunctie; </text:p>
            <text:p text:style-name="considerans.al">dat op bovengenoemde weg op dit moment nog een maximumsnelheid van 50 km/u geldt;</text:p>
            <text:p text:style-name="considerans.al">dat gelet op artikel 15 van het BABW en de Uitvoeringsvoorschriften BABW de Meester Halbe Binnertstraat kenmerken heeft van een verblijfsgebied;</text:p>
            <text:p text:style-name="considerans.al">dat op bovengenoemde weg sprake is van gelijkwaardige kruispunten, open klinkerverharding, een beperkte breedte van de rijbaan en menging van fietsers en gemotoriseerd verkeer;</text:p>
            <text:p text:style-name="considerans.al">dat een beoogde snelheid van 30 km/u redelijkerwijs voortvloeit uit de aard en inrichting van de wegen en hun omgeving;</text:p>
            <text:p text:style-name="considerans.al">dat het conform de wegencategorisering, zoals opgenomen in het GVVP, wenselijk is om op de Meester Halbe Binnertstraat een maximumsnelheid van 30 km/u in te stellen;</text:p>
            <text:p text:style-name="considerans.al">dat dit gerealiseerd wordt door deze wegen toe te voegen aan, en onderdeel te laten worden van de aanliggende 30-km zone; </text:p>
            <text:p text:style-name="considerans.al">dat deze maatregel wordt gerealiseerd door het plaatsen van de verkeersborden begin/einde A1-30 (zonale toepassing) van bijlage 1 van het RVV 1990 op de volgende locatie:</text:p>
            <text:p text:style-name="considerans.al">Meester Halbe Binnertstraat, ter hoogte van de Burgemeester Falkenaweg; dat daardoor de begrenzing van de bestaande 30-km zone wijzigt en als gevolg daarvan op een aantal plaatsen de huidige borden begin/einde A1-30 (zonale toepassing) worden verwijderd;  dat deze maatregelen niet leiden tot een toename van de geluidsbelasting afkomstig van het wegverkeerslawaai op de geluidsgevoelige gebouwen als gevolg van de wijziging; dat gelet op artikel 12 van het BABW voor plaatsen of verwijderen van verkeersborden A1-30 (zonale toepassing) van bijlage 1 van het RVV 1990 een verkeersbesluit is vereist; dat gelet op artikel 2 van de WVW de hiervoor genoemde verkeersmaatregel strekt tot het verzekeren van de veiligheid op de weg en het in stand houden van de weg en het waarborgen van de bruikbaarheid daarvan; dat gelet op artikel 2 van de WVW 1994 het zoveel mogelijk waarborgen van de vrijheid van het verkeer in het geding komt met het uitvoeren van de hiervoor benoemde verkeersmaatregel;dat gelet op alle voorgaande overwegingen het zoveel mogelijk waarborgen van de vrijheid van het verkeer ondergeschikt is aan het verzekeren van de veiligheid op de dat dit besluit niet leidt tot een toename van de geluidsbelasting afkomstig van het wegverkeerslawaai op geluidsgevoelige gebouwen als gevolg van de wijziging;weg en het in stand houden van de weg en het waarborgen van de bruikbaarheid daarvan;dat gelet op artikel 24 van het BABW overleg is gevoerd met de gemandateerde van de politie;dat de politie heeft ingestemd met de hierna genoemde verkeersmaatregelen.</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Heerenveen besluit:</text:p>
            <text:p text:style-name="common-al">op de Meester Halbe Binnertstraat in Heerenveen een maximumsnelheid van 30 km/u in te stellen door middel van het plaatsen en verwijderen van de verkeersborden begin/einde A1-30 (zonale toepassing) van bijlage 1 van het RVV 1990, op de volgende locaties:</text:p>
            <text:p text:style-name="common-al"> - Te verwijderen verkeersborden </text:p>
            <text:p text:style-name="common-al">Sieger van der Laanstraat, ter hoogte van de Meester Halbe Binnertstraat;</text:p>
            <text:p text:style-name="common-al">Waling Dijkstrastraat, ter hoogte van de Meester Halbe Binnertstraat;</text:p>
            <text:p text:style-name="common-al">Meester Halbe Binnertstraat, ter hoogte van de Luitzen Wagenaarstraat;</text:p>
            <text:p text:style-name="common-al">- Te plaatsen verkeersborden</text:p>
            <text:p text:style-name="common-al">Meester Halbe Binnertstraat, ter hoogte van de Burgemeester Falkenaweg;</text:p>
            <text:p text:style-name="common-al">een en ander overeenkomstig onderstaande situatieschets. </text:p>
            <text:p text:style-name="common-al">
            <text:span text:style-name="nadrukvet">Situatieschets</text:span>
          </text:p>
            <text:p text:style-name="last-al">
            <draw:frame><draw:text-box><text:section text:name="plaatje_id1-3-2-2-1-11-1" text:style-name="plaatje">
              <text:p text:style-name="illustratie_id1-3-2-2-1-11-1-1"><draw:frame draw:style-name="illustratie_id1-3-2-2-1-11-1-1" text:anchor-type="paragraph" svg:width="100mm" svg:height="59.5mm"><draw:image xlink:href="Pictures/Afbeelding1iddca7941-5c73-4099-869a-04a706ac5f15.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Heerenveen,</text:span>
            <text:span text:style-name="datum">25 april 2024</text:span>
          </text:p>
          </text:section>
          <text:section text:name="ondertekening_id1-3-2-3-2">
            <text:p><text:span text:style-name="functie">Burgemeester en wethouders van Heerenveen,</text:span></text:p>
            <text:p><text:span text:style-name="deze">Namens deze,</text:span></text:p>
            <text:p><text:span text:style-name="ondertekening_naam">
            <text:span text:style-name="voornaam">Afdelingshoofd</text:span>
            <text:span text:style-name="achternaam"/>
          </text:span></text:p>
            <text:p><text:span text:style-name="functie">Afdeling IBO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 </text:p>
          <text:p text:style-name="bezwaarschrift_al">- uw naam en adres;</text:p>
          <text:p text:style-name="bezwaarschrift_al">- de datum waarop u het bezwaarschrift schrijft;</text:p>
          <text:p text:style-name="bezwaarschrift_al">- Het kenmerk van het besluit (Z.24.433426 / D.24.1772938)</text:p>
          <text:p text:style-name="bezwaarschrift_al">- een omschrijving van het besluit waartegen u bezwaar maakt;</text:p>
          <text:p text:style-name="bezwaarschrift_al">- de reden waarom u het er niet mee eens bent;</text:p>
          <text:p text:style-name="bezwaarschrift_al">- uw handtek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7996</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996</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996</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Verkeersbesluit - Meester Halbe Binner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433426 </meta:user-defined>
    <meta:user-defined meta:name="OVERHEIDop.verkeersbordcode">A01zb</meta:user-defined>
    <dc:language>nl</dc:language>
    <meta:user-defined meta:name="OVERHEIDop.locatietype/OVERHEIDop.gebiedsmarkering">Lijn</meta:user-defined>
    <meta:user-defined meta:name="DC.title">Verkeersbesluit instellen maximumsnelheid 30 km/u op de  Meester Halbe Binnertstraat te Heerenveen</meta:user-defined>
    <meta:user-defined meta:name="DCTERMS.W3CDTF/DCTERMS.available">2024-04-29</meta:user-defined>
    <meta:user-defined meta:name="DCTERMS.W3CDTF/OVERHEIDop.jaargang">2024</meta:user-defined>
    <meta:user-defined meta:name="OVERHEIDop.publicationIssue">187996</meta:user-defined>
    <meta:user-defined meta:name="OVERHEIDop.GmbID/DC.identifier">gmb-2024-187996</meta:user-defined>
    <meta:user-defined meta:name="OVERHEIDop.versieInformatie"/>
  </office:meta>
</office:document-meta>
</file>