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54283133i84c2081e-af42-4d98-a78d-34ad328230b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Gorontalostraat 211 opheffen gehandicaptenparkeerplaats kenteken NP-497-B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Gorontalostraat 211 met kenteken NP-497-B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Gorontalostraat 211 (parkeervaknummer 124673486321) met kenteken NP-497-B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3.23584905660377mm"><draw:image xlink:href="Pictures/Afbeelding1554283133i84c2081e-af42-4d98-a78d-34ad328230ba.png" xlink:type="simple"/></draw:frame></text:p>
            </text:section></draw:text-box></draw:frame>
          </text:p>
            <text:p text:style-name="common-al">Amsterdam, 1 mei 2024</text:p>
            <text:p text:style-name="common-al">Het college van burgemeester en wethouders van Amsterdam, namens hen,</text:p>
            <text:p text:style-name="common-al"/>
            <text:p text:style-name="common-al">Cody Vogel</text:p>
            <text:p text:style-name="common-al">Manager Markten, Gebied en Gebruik</text:p>
            <text:p text:style-name="common-al">Stadswerken<text:span text:style-name="nadrukvet"/>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186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186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186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Gorontalostraat 211 opheffen gehandicaptenparkeerplaats kenteken NP-497-B - Gorontalostraat 21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Gorontalostraat 211 opheffen gehandicaptenparkeerplaats kenteken NP-497-B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Gorontalostraat 211 opheffen gehandicaptenparkeerplaats kenteken NP-497-B</meta:user-defined>
    <meta:user-defined meta:name="DCTERMS.W3CDTF/DCTERMS.available">2024-05-03</meta:user-defined>
    <meta:user-defined meta:name="DCTERMS.W3CDTF/OVERHEIDop.jaargang">2024</meta:user-defined>
    <meta:user-defined meta:name="OVERHEIDop.publicationIssue">187186</meta:user-defined>
    <meta:user-defined meta:name="OVERHEIDop.GmbID/DC.identifier">gmb-2024-187186</meta:user-defined>
    <meta:user-defined meta:name="OVERHEIDop.versieInformatie"/>
  </office:meta>
</office:document-meta>
</file>