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aan de Gysbert Japiksstrjitte, ter hoogte van nummer 43 te Ternaar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Gysbert Japiksstrjitte, ter hoogte van nummer 43 te Ternaard,  één en ander zoals aangegeven op de bijgevoegde tekening.</text:p>
            <text:p text:style-name="tussenkopcur">Motivering</text:p>
            <text:p text:style-name="common-al">Op 26 februari 2024  is een aanvraag ingediend betreffende het aanwijzen van een gehandicaptenparkeerplaats op kenteken aan de Gysbert Japiksstrjitte, ter hoogte van nummer 43 te Ternaard.</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Gysbert Japiksstrjitte, ter hoogte van nummer 43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Gysbert Japiksstrjitte, ter hoogte van nummer 43 te Ternaard,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Gysbert Japiksstrjitte, ter hoogte van nummer 43 te Ternaard,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1 mei 2024.</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5">
              <text:list-item text:style-override="id1-3-2-2-1-35-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text:span>
            <text:span text:style-name="nadrukvet">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6851</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851</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6851</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Tern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0222</meta:user-defined>
    <meta:user-defined meta:name="DCTERMS.abstract">Aanwijzen gehandicaptenparkeerplaats Gysbert Japiksstrjitte 43 te Ternaard</meta:user-defined>
    <meta:user-defined meta:name="OVERHEIDop.verkeersbordcode">E6</meta:user-defined>
    <dc:language>nl</dc:language>
    <meta:user-defined meta:name="OVERHEIDop.locatietype/OVERHEIDop.gebiedsmarkering">Adres</meta:user-defined>
    <meta:user-defined meta:name="DC.title">Verkeersbesluit gehandicaptenparkeerplaats aan de Gysbert Japiksstrjitte, ter hoogte van nummer 43 te Ternaard</meta:user-defined>
    <meta:user-defined meta:name="DCTERMS.W3CDTF/DCTERMS.available">2024-05-01</meta:user-defined>
    <meta:user-defined meta:name="OVERHEIDop.externeBijlage">locatie GPP, Ternaard, Gysbert Japiksstrjitte 43|exb-2024-17073</meta:user-defined>
    <meta:user-defined meta:name="DCTERMS.W3CDTF/OVERHEIDop.jaargang">2024</meta:user-defined>
    <meta:user-defined meta:name="OVERHEIDop.publicationIssue">186851</meta:user-defined>
    <meta:user-defined meta:name="OVERHEIDop.GmbID/DC.identifier">gmb-2024-186851</meta:user-defined>
    <meta:user-defined meta:name="OVERHEIDop.versieInformatie"/>
  </office:meta>
</office:document-meta>
</file>