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Weerpad 2, 1504 NX Zaandam, Weerpad 1, 1504 NX Zaandam -  het plaatsen van 2 vlaggenmasten t.b.v. citydress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29063 -  het plaatsen van 2 vlaggenmasten t.b.v. citydressing - op de locatie Weerpad 2, 1504 NX Zaandam, Weerpad 1, 1504 NX Zaandam</text:p>
            <text:p text:style-name="common-al">Besluit verzonden: 25-04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5-04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86726</text:span><text:line-break/><text:date style:data-style-name="dag" text:fixed="true" text:date-value="2024-04-29"/><text:line-break/><text:date style:data-style-name="jaar" text:fixed="true" text:date-value="2024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726</text:span><text:date style:data-style-name="nicedate" text:fixed="true" text:date-value="2024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726</text:span><text:date style:data-style-name="nicedate" text:fixed="true" text:date-value="2024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O202402906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 - Weerpad 2, 1504 NX Zaandam, Weerpad 1, 1504 NX Zaandam -  het plaatsen van 2 vlaggenmasten t.b.v. citydressing</meta:user-defined>
    <meta:user-defined meta:name="DCTERMS.W3CDTF/DCTERMS.available">2024-04-29</meta:user-defined>
    <meta:user-defined meta:name="DCTERMS.W3CDTF/OVERHEIDop.jaargang">2024</meta:user-defined>
    <meta:user-defined meta:name="OVERHEIDop.publicationIssue">186726</meta:user-defined>
    <meta:user-defined meta:name="OVERHEIDop.GmbID/DC.identifier">gmb-2024-186726</meta:user-defined>
    <meta:user-defined meta:name="OVERHEIDop.versieInformatie"/>
  </office:meta>
</office:document-meta>
</file>