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Kieftstraat 25, 1541 HJ Koog aan de Zaan - het bouwen van een dakkapel op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29446  het bouwen van een dakkapel op voorzijde van de woningop de locatie Kieftstraat 25, 1541 HJ Koog aan de Zaan</text:p>
            <text:p text:style-name="common-al">Besluit verzonden: 25-04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5-04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86711</text:span><text:line-break/><text:date style:data-style-name="dag" text:fixed="true" text:date-value="2024-04-29"/><text:line-break/><text:date style:data-style-name="jaar" text:fixed="true" text:date-value="2024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711</text:span><text:date style:data-style-name="nicedate" text:fixed="true" text:date-value="2024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711</text:span><text:date style:data-style-name="nicedate" text:fixed="true" text:date-value="2024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446</meta:user-defined>
    <dc:language>nl</dc:language>
    <meta:user-defined meta:name="OVERHEIDop.locatietype/OVERHEIDop.gebiedsmarkering">Punt</meta:user-defined>
    <meta:user-defined meta:name="DC.title">Verleende omgevingsvergunning - Kieftstraat 25, 1541 HJ Koog aan de Zaan - het bouwen van een dakkapel op voorzijde van de woning</meta:user-defined>
    <meta:user-defined meta:name="DCTERMS.W3CDTF/DCTERMS.available">2024-04-29</meta:user-defined>
    <meta:user-defined meta:name="DCTERMS.W3CDTF/OVERHEIDop.jaargang">2024</meta:user-defined>
    <meta:user-defined meta:name="OVERHEIDop.publicationIssue">186711</meta:user-defined>
    <meta:user-defined meta:name="OVERHEIDop.GmbID/DC.identifier">gmb-2024-186711</meta:user-defined>
    <meta:user-defined meta:name="OVERHEIDop.versieInformatie"/>
  </office:meta>
</office:document-meta>
</file>