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Verzetslaan 9 te Mil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voor een tuinfeest op 31 augustus 2024 van 16:00 uur tot 01:00 uur locatie Verzetslaan 9 te Mildam (23 april 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6657</text:span><text:line-break/><text:date style:data-style-name="dag" text:fixed="true" text:date-value="2024-04-29"/><text:line-break/><text:date style:data-style-name="jaar" text:fixed="true" text:date-value="2024-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657</text:span><text:date style:data-style-name="nicedate" text:fixed="true" text:date-value="2024-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657</text:span><text:date style:data-style-name="nicedate" text:fixed="true" text:date-value="2024-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6/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NING ONTHEFFING GELUID, Verzetslaan 9 te Mildam</meta:user-defined>
    <meta:user-defined meta:name="DCTERMS.W3CDTF/DCTERMS.available">2024-04-29</meta:user-defined>
    <meta:user-defined meta:name="DCTERMS.W3CDTF/OVERHEIDop.jaargang">2024</meta:user-defined>
    <meta:user-defined meta:name="OVERHEIDop.publicationIssue">186657</meta:user-defined>
    <meta:user-defined meta:name="OVERHEIDop.GmbID/DC.identifier">gmb-2024-186657</meta:user-defined>
    <meta:user-defined meta:name="OVERHEIDop.versieInformatie"/>
  </office:meta>
</office:document-meta>
</file>