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deels verleend, Enterij 13, 1906BX Limmen, het bouwen van een erker en het wijzigen van een dakkapel en de entree, verzenddatum 24 april 2024 (Z2024-00000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86193</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193</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193</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4-00000435</meta:user-defined>
    <meta:user-defined meta:name="DCTERMS.abstract">Enterij 13, 1906BX Limmen, het bouwen van een erker en het wijzigen van een dakkapel en de entree, verzenddatum 24 april 2024 (Z2024-00000435)</meta:user-defined>
    <dc:language>nl</dc:language>
    <meta:user-defined meta:name="OVERHEIDop.locatietype/OVERHEIDop.gebiedsmarkering">Vlak</meta:user-defined>
    <meta:user-defined meta:name="DC.title">Gemeente Castricum, aanvraag omgevingsvergunning (regulier) deels verleend, Enterij 13, 1906BX Limmen, het bouwen van een erker en het wijzigen van een dakkapel en de entree, verzenddatum 24 april 2024 (Z2024-00000435)</meta:user-defined>
    <meta:user-defined meta:name="DCTERMS.W3CDTF/DCTERMS.available">2024-04-26</meta:user-defined>
    <meta:user-defined meta:name="DCTERMS.W3CDTF/OVERHEIDop.jaargang">2024</meta:user-defined>
    <meta:user-defined meta:name="OVERHEIDop.publicationIssue">186193</meta:user-defined>
    <meta:user-defined meta:name="OVERHEIDop.GmbID/DC.identifier">gmb-2024-186193</meta:user-defined>
    <meta:user-defined meta:name="OVERHEIDop.versieInformatie"/>
  </office:meta>
</office:document-meta>
</file>