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</text:p>
            <text:p text:style-name="common-al">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Ternaard, Lytse Wei 1, het vervangen van het dak (aanvraag is ontvangen op 15 april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5990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5990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5990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slopen</meta:user-defined>
    <meta:user-defined meta:name="OVERHEIDop.referentienummer">2024-094667</meta:user-defined>
    <meta:user-defined meta:name="DCTERMS.abstract">Lytse Wei 1 te Ternaard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5-01</meta:user-defined>
    <meta:user-defined meta:name="DCTERMS.W3CDTF/OVERHEIDop.jaargang">2024</meta:user-defined>
    <meta:user-defined meta:name="OVERHEIDop.publicationIssue">185990</meta:user-defined>
    <meta:user-defined meta:name="OVERHEIDop.GmbID/DC.identifier">gmb-2024-185990</meta:user-defined>
    <meta:user-defined meta:name="OVERHEIDop.versieInformatie"/>
  </office:meta>
</office:document-meta>
</file>