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 gemeente Heerenveen 15 januari 2024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m 17.30 uur vindt er in het stadhuis te Leeuwarden een gezamenlijke hoorzitting met gemeente Leeuwarden plaats over het bezwaarschrift inzake het instellen van een as-lastbeperking van maximaal 8 ton en een gewichtsbeperking van maximaal 37 ton op de brug Aldskou.</text:p>
            <text:p text:style-name="al"/>
            <text:p text:style-name="al">U kunt als toehoorder bij deze hoorzitting aanwezig zijn door u te melden via bezwaar@heerenveen.nl. De datum en tijdstip van de hoorzitting zijn onder voorbehoud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77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77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77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4/xml/MC-DRP-OverigeInformatie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.TaxonomieBeleidsagendaDecentraal/OVERHEID.category">Bestuur | Organisatie en beleid</meta:user-defined>
    <meta:user-defined meta:name="DCTERMS.abstract">agenda openbare hoorzitting 15 januari 2024</meta:user-defined>
    <dc:language>nl</dc:language>
    <meta:user-defined meta:name="OVERHEIDop.locatietype/OVERHEIDop.gebiedsmarkering">Gemeente</meta:user-defined>
    <meta:user-defined meta:name="DC.title">Openbare hoorzitting commissie bezwaarschriften gemeente Heerenveen 15 januari 2024</meta:user-defined>
    <meta:user-defined meta:name="DCTERMS.W3CDTF/DCTERMS.available">2024-01-10</meta:user-defined>
    <meta:user-defined meta:name="DCTERMS.W3CDTF/OVERHEIDop.jaargang">2024</meta:user-defined>
    <meta:user-defined meta:name="OVERHEIDop.publicationIssue">18577</meta:user-defined>
    <meta:user-defined meta:name="OVERHEIDop.GmbID/DC.identifier">gmb-2024-18577</meta:user-defined>
    <meta:user-defined meta:name="OVERHEIDop.versieInformatie"/>
  </office:meta>
</office:document-meta>
</file>