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STIGEN VAN EEN BED AND BREAKFAST IN EEN BIJGEBOUW, PARKWEG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stigen van een bed and breakfast in een bijgebouw op het perceel Parkweg 5 te Heerenveen  </text:p>
            <text:p text:style-name="common-al">(19 april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5713</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713</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713</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STIGEN VAN EEN BED AND BREAKFAST IN EEN BIJGEBOUW, PARKWEG 5 HEERENVEEN</meta:user-defined>
    <meta:user-defined meta:name="DCTERMS.W3CDTF/DCTERMS.available">2024-04-26</meta:user-defined>
    <meta:user-defined meta:name="DCTERMS.W3CDTF/OVERHEIDop.jaargang">2024</meta:user-defined>
    <meta:user-defined meta:name="OVERHEIDop.publicationIssue">185713</meta:user-defined>
    <meta:user-defined meta:name="OVERHEIDop.GmbID/DC.identifier">gmb-2024-185713</meta:user-defined>
    <meta:user-defined meta:name="OVERHEIDop.versieInformatie"/>
  </office:meta>
</office:document-meta>
</file>