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Paraplubestemmingsplan covergisting en mono-mestvergisting vastgesteld</text:p>
      <text:section text:name="zakelijke-mededeling_id1-3-2" text:style-name="zakelijke-mededeling">
        <text:section text:name="zakelijke-mededeling-tekst_id1-3-2-1" text:style-name="zakelijke-mededeling-tekst">
          <text:section text:name="tekst_id1-3-2-1-1" text:style-name="tekst">
            <text:p text:style-name="common-al">Op 18 april 2024 heeft de gemeenteraad het Paraplubestemmingsplan covergisting en mono-mestvergisting (NL.IMRO.1970.BpVergisting-VA01) gewijzigd vastgesteld. Ook heeft de gemeenteraad de Beleidslijn mestvergistingsinstallaties vastgesteld. In de beleidslijn is uitgewerkt hoe Noardeast-Fryslân om wil gaan met mest- en biovergisting.</text:p>
            <text:p text:style-name="common-al">
            <text:span text:style-name="nadrukvet">Wat regelt het paraplubestemmingsplan?</text:span>
          </text:p>
            <text:p text:style-name="common-al">Het paraplubestemmingsplan voorziet in een gemeentelijk verbod voor het bouwen van installaties voor covergisting en mono-mestvergisting. Onder voorwaarden kan medewerking worden verleend aan een mono-mestvergistingsinstallatie. Hiervoor zijn beleidsregels vastgesteld welke gelden als beoordelingskader. Voor een covergistingsinstallatie wordt een maatwerkoplossing gezocht. Het paraplubestemmingsplan is gewijzigd vastgesteld omdat het bouwverbod is aangevuld met een uitzondering die inhoudt dat een verandering van een vergistingsinstallatie wel is toegestaan, mits die leidt tot een verbetering van de milieukwaliteit.</text:p>
            <text:p text:style-name="common-al">
            <text:span text:style-name="nadrukvet">Wilt u stukken inzien?</text:span>
          </text:p>
            <text:p text:style-name="common-al">U kunt het paraplubestemmingsplan bekijken op <text:a xlink:href="https://www.ruimtelijkeplannen.nl/?planidn=NL.IMRO.1970.BpVergisting-VA01" xlink:type="simple">https://www.ruimtelijkeplannen.nl/?planidn=NL.IMRO.1970.BpVergisting-VA01</text:a>. U kunt de beleidsregels en de beleidslijn bekijken op <text:a xlink:href="http://www.officielebekendmakingen.nl" xlink:type="simple">www.officielebekendmakingen.nl</text:a> en op <text:a xlink:href="https://www.noardeast-fryslan.nl." xlink:type="simple">https://www.noardeast-fryslan.nl.</text:a> Wilt u de stukken bekijken in het gemeentehuis? Maak dan een afspraak via telefoonnummer (0519) 29 88 88.</text:p>
            <text:p text:style-name="common-al">
            <text:span text:style-name="nadrukvet">Wilt u reageren?</text:span>
          </text:p>
            <text:p text:style-name="common-al">Van 2 mei tot en met 13 juni 2024 kunt u een beroepschrift indienen bij de Afdeling bestuursrechtspraak van de Raad van State (postbus 20019, 2500 EA Den Haag). Niet iedereen mag beroep instellen. U mag alleen beroep instellen:</text:p>
            <text:list text:style-name="id1-3-2-1-1-8">
              <text:list-item text:style-override="id1-3-2-1-1-8-1">
                <text:number>1.</text:number>
                <text:p text:style-name="al">als u direct te maken krijgt met de gevolgen van dit besluit (een belanghebbende bent), of</text:p>
              </text:list-item>
              <text:list-item text:style-override="id1-3-2-1-1-8-2">
                <text:number>2.</text:number>
                <text:p text:style-name="al">als u geen belanghebbende bent maar wel op tijd een reactie (zienswijze) heeft gegeven op het ontwerpbestemmingsplan.</text:p>
              </text:list-item>
            </text:list>
            <text:p text:style-name="common-al">Gelijktijdig met het indienen van een beroepschrift kunt u een voorlopige voorziening aanvragen. Voor meer informatie kunt u kijken op <text:a xlink:href="https://www.raadvanstate.nl/overrvs/bestuursrechtspraak/" xlink:type="simple">https://www.raadvanstate.nl/overrvs/bestuursrechtspraak/</text:a>. </text:p>
            <text:p text:style-name="common-al">
            <text:span text:style-name="nadrukvet">Heeft u vragen?</text:span>
          </text:p>
            <text:p text:style-name="common-al">Neem dan contact op met de heer J. Star of mevrouw K. Bakema van het cluster Omjouwing en Ekonomy, via telefoonnummer (0519) 29 88 88.</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name="ondertekening_id1-3-2-2-2">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84492</text:span><text:line-break/><text:date style:data-style-name="dag" text:fixed="true" text:date-value="2024-05-01"/><text:line-break/><text:date style:data-style-name="jaar" text:fixed="true" text:date-value="2024-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4492</text:span><text:date style:data-style-name="nicedate" text:fixed="true" text:date-value="2024-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4492</text:span><text:date style:data-style-name="nicedate" text:fixed="true" text:date-value="2024-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8/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Vergisting-VA01</meta:user-defined>
    <meta:user-defined meta:name="OVERHEIDop.Plansoort/OVERHEIDop.plansoort">bestemmings- of omgevingsplan</meta:user-defined>
    <dc:language>nl</dc:language>
    <meta:user-defined meta:name="OVERHEIDop.locatietype/OVERHEIDop.gebiedsmarkering">Gemeente</meta:user-defined>
    <meta:user-defined meta:name="DC.title">Paraplubestemmingsplan covergisting en mono-mestvergisting vastgesteld</meta:user-defined>
    <meta:user-defined meta:name="DCTERMS.W3CDTF/DCTERMS.available">2024-05-01</meta:user-defined>
    <meta:user-defined meta:name="DCTERMS.W3CDTF/OVERHEIDop.jaargang">2024</meta:user-defined>
    <meta:user-defined meta:name="OVERHEIDop.publicationIssue">184492</meta:user-defined>
    <meta:user-defined meta:name="OVERHEIDop.GmbID/DC.identifier">gmb-2024-184492</meta:user-defined>
    <meta:user-defined meta:name="OVERHEIDop.versieInformatie"/>
  </office:meta>
</office:document-meta>
</file>