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en aanvraag omgevingsvergunning / Wessemerweg 6, 6097 NA te Heel / Maasgouw / verzonden 15 april 2024 / het bouwen van een bijge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Intrekken aanvraag omgevingsvergunning / Wessemerweg 6, 6097 NA te Heel / Maasgouw / verzonden 15 april 2024 / het bouwen van een bijgebouw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183776</text:span><text:line-break/><text:date style:data-style-name="dag" text:fixed="true" text:date-value="2024-04-25"/><text:line-break/><text:date style:data-style-name="jaar" text:fixed="true" text:date-value="2024-04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3776</text:span><text:date style:data-style-name="nicedate" text:fixed="true" text:date-value="2024-04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3776</text:span><text:date style:data-style-name="nicedate" text:fixed="true" text:date-value="2024-04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20/xml/MC-DRP-OmgevingsvergunningAfhandelin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Weg</meta:user-defined>
    <meta:user-defined meta:name="DC.title">Intrekken aanvraag omgevingsvergunning / Wessemerweg 6, 6097 NA te Heel / Maasgouw / verzonden 15 april 2024 / het bouwen van een bijgebouw</meta:user-defined>
    <meta:user-defined meta:name="DCTERMS.W3CDTF/DCTERMS.available">2024-04-25</meta:user-defined>
    <meta:user-defined meta:name="DCTERMS.W3CDTF/OVERHEIDop.jaargang">2024</meta:user-defined>
    <meta:user-defined meta:name="OVERHEIDop.publicationIssue">183776</meta:user-defined>
    <meta:user-defined meta:name="OVERHEIDop.GmbID/DC.identifier">gmb-2024-183776</meta:user-defined>
    <meta:user-defined meta:name="OVERHEIDop.versieInformatie"/>
  </office:meta>
</office:document-meta>
</file>