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LOYOLALAAN KAVEL 2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Loyolalaan, kavel 29 Vught, bouwen woning en aanleggen in-/uitrit, Z24-271949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8318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1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1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- INGEKOMEN AANVRAAG OMGEVINGSVERGUNNING BOUW – LOYOLALAAN KAVEL 29 VUGHT</meta:user-defined>
    <meta:user-defined meta:name="DCTERMS.W3CDTF/DCTERMS.available">2024-01-10</meta:user-defined>
    <meta:user-defined meta:name="DCTERMS.W3CDTF/OVERHEIDop.jaargang">2024</meta:user-defined>
    <meta:user-defined meta:name="OVERHEIDop.publicationIssue">18318</meta:user-defined>
    <meta:user-defined meta:name="OVERHEIDop.GmbID/DC.identifier">gmb-2024-18318</meta:user-defined>
    <meta:user-defined meta:name="OVERHEIDop.versieInformatie"/>
  </office:meta>
</office:document-meta>
</file>