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assaukade 375-H 1054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omzetten van de zolderbergingen naar twee zelfstandige woningen</text:p>
            <text:p text:style-name="common-al">Besluit: verleend</text:p>
            <text:p text:style-name="common-al">Besluit verzonden op: 18-04-2024</text:p>
            <text:p text:style-name="common-al">Zaakadres: Nassaukade 375-H 1054AC Amsterdam</text:p>
            <text:p text:style-name="common-al">Zaaknummer: Z2024-002963</text:p>
            <text:p text:style-name="common-al">DSO-nummer: 20240219000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4-002963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4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482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482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482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2963</meta:user-defined>
    <meta:user-defined meta:name="DCTERMS.abstract">bouwkundig omzetten van de zolderbergingen naar twee zelfstandig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Nassaukade 375-H 1054AC Amsterdam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2482</meta:user-defined>
    <meta:user-defined meta:name="OVERHEIDop.GmbID/DC.identifier">gmb-2024-182482</meta:user-defined>
    <meta:user-defined meta:name="OVERHEIDop.versieInformatie"/>
  </office:meta>
</office:document-meta>
</file>