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de dakconstructie en het bouwen van en dakkapel, Groote Waard 7, 3453LC De Meern,  GU-Z2024-0003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ote Waard 7, 3453LC De Meern</text:p>
            <text:p text:style-name="common-al">GU-Z2024-0003518</text:p>
            <text:p text:style-name="common-al">Toelichting: het wijzigen van de dakconstructie en het bouwen van en dakkapel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2475</text:span><text:line-break/><text:date style:data-style-name="dag" text:fixed="true" text:date-value="2024-04-25"/><text:line-break/><text:date style:data-style-name="jaar" text:fixed="true" text:date-value="2024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475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475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518</meta:user-defined>
    <meta:user-defined meta:name="DCTERMS.abstract">Verlenging beslistermijn omgevingsvergunning, het wijzigen van de dakconstructie en het bouwen van en dakkapel, Groote Waard 7, 3453LC De Meern,  GU-Z2024-0003518</meta:user-defined>
    <dc:language>nl</dc:language>
    <meta:user-defined meta:name="OVERHEIDop.locatietype/OVERHEIDop.gebiedsmarkering">Vlak</meta:user-defined>
    <meta:user-defined meta:name="DC.title">Verlenging beslistermijn omgevingsvergunning, het wijzigen van de dakconstructie en het bouwen van en dakkapel, Groote Waard 7, 3453LC De Meern,  GU-Z2024-0003518</meta:user-defined>
    <meta:user-defined meta:name="DCTERMS.W3CDTF/DCTERMS.available">2024-04-25</meta:user-defined>
    <meta:user-defined meta:name="DCTERMS.W3CDTF/OVERHEIDop.jaargang">2024</meta:user-defined>
    <meta:user-defined meta:name="OVERHEIDop.publicationIssue">182475</meta:user-defined>
    <meta:user-defined meta:name="OVERHEIDop.GmbID/DC.identifier">gmb-2024-182475</meta:user-defined>
    <meta:user-defined meta:name="OVERHEIDop.versieInformatie"/>
  </office:meta>
</office:document-meta>
</file>