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Burdaard, It Spyk 1A, het uitbreiden van het pand (aanvraag is ontvangen op 12 april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2372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372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372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4-092782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2372</meta:user-defined>
    <meta:user-defined meta:name="OVERHEIDop.GmbID/DC.identifier">gmb-2024-182372</meta:user-defined>
    <meta:user-defined meta:name="OVERHEIDop.versieInformatie"/>
  </office:meta>
</office:document-meta>
</file>