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Easternijtsjerk, Bollingwier 5, het intern verbouwen van de woning (aanvraag</text:p>
            <text:p text:style-name="common-al">is ontvangen op 10 april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2287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2287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2287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92682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2287</meta:user-defined>
    <meta:user-defined meta:name="OVERHEIDop.GmbID/DC.identifier">gmb-2024-182287</meta:user-defined>
    <meta:user-defined meta:name="OVERHEIDop.versieInformatie"/>
  </office:meta>
</office:document-meta>
</file>